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  <manifest:file-entry manifest:media-type="image/png" manifest:full-path="Pictures/6a170238caf176ef87911168e8436157.png"/>
  <manifest:file-entry manifest:media-type="image/png" manifest:full-path="Pictures/f26d663552c5776701fd08333b65abef.png"/>
  <manifest:file-entry manifest:media-type="image/png" manifest:full-path="Pictures/fcd614ee27d7cfc2fef986e304f3bab5.png"/>
  <manifest:file-entry manifest:media-type="image/png" manifest:full-path="Pictures/9c8c8ab899fac8da09204da0092413e5.png"/>
  <manifest:file-entry manifest:media-type="image/png" manifest:full-path="Pictures/2f62ec723fed1474b4bf9e7a4e648a7d.png"/>
  <manifest:file-entry manifest:media-type="image/png" manifest:full-path="Pictures/0243e1b16f5e571ea19ec7e964592c37.png"/>
  <manifest:file-entry manifest:media-type="image/png" manifest:full-path="Pictures/0e35757549be111a783774b95d1e4d99.png"/>
  <manifest:file-entry manifest:media-type="image/png" manifest:full-path="Pictures/73063ade28b56b1ac760f32c07e1faad.png"/>
  <manifest:file-entry manifest:media-type="image/png" manifest:full-path="Pictures/4d78173d01617c78e1f45e3069bf82ec.png"/>
  <manifest:file-entry manifest:media-type="image/png" manifest:full-path="Pictures/23886156027d80df4a0c97189bda3c6b.png"/>
  <manifest:file-entry manifest:media-type="image/png" manifest:full-path="Pictures/af4e561ce97c227e4b7d6b7d6802b06d.png"/>
  <manifest:file-entry manifest:media-type="image/png" manifest:full-path="Pictures/3ca7bc8e993e8a92c32243368a659984.png"/>
  <manifest:file-entry manifest:media-type="image/png" manifest:full-path="Pictures/1e458b01785e4dd7e41d6cc75c9fa1a9.png"/>
  <manifest:file-entry manifest:media-type="image/png" manifest:full-path="Pictures/1ddf9de0c4ac8d8714d67ddf92cd9e0d.png"/>
  <manifest:file-entry manifest:media-type="image/png" manifest:full-path="Pictures/114d03be569c126cfb4d1274b385adf7.png"/>
  <manifest:file-entry manifest:media-type="image/png" manifest:full-path="Pictures/d3019db02f9e0ef6f8f72b96f2f97c9f.png"/>
  <manifest:file-entry manifest:media-type="image/png" manifest:full-path="Pictures/f631cf6e080cb307e70f99dbde8feb2d.png"/>
  <manifest:file-entry manifest:media-type="image/png" manifest:full-path="Pictures/1172f67e80eeff29f5bbcaae39873dc0.png"/>
  <manifest:file-entry manifest:media-type="image/png" manifest:full-path="Pictures/b755f2fe6ce701114f0946fa20528f22.png"/>
  <manifest:file-entry manifest:media-type="image/png" manifest:full-path="Pictures/3babeb22c503cc3fcbe19c6d92eb46f3.png"/>
  <manifest:file-entry manifest:media-type="image/png" manifest:full-path="Pictures/4011fbbe35d71d2bc3ca8fbe4a63ad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xpi:installation:menue"/><text:bookmark-start text:name="__RefHeading___notfallboxmenuegefuehrte_installation_xpi_1"/><text:bookmark-start text:name="notfallboxmenuegefuehrte_installation_xpi"/>Notfallbox: Menügeführte Installation Xpi<text:bookmark-end text:name="__RefHeading___notfallboxmenuegefuehrte_installation_xpi_1"/><text:bookmark-end text:name="notfallboxmenuegefuehrte_installation_xpi"/></text:h>
      <text:p text:style-name="Text_20_body"><draw:frame draw:style-name="mediaright" draw:name="0" text:anchor-type="paragraph" draw:z-index="0" svg:width="2.6458333333333cm" style:rel-width="100%" svg:height="3.0511524822695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Natürlich kann die Notfallbox auch menügeführt, d.h. ohne ein fertiges Image installiert werden - z.B. wenn diese auf einem sich bereits in Betrieb befindlichen Raspberry PI zum Einsatz kommen soll. In letzterem Fall kann natürlich die Installation des Betriebssystemes vollständig entfallen. </text:p>
          </table:table-cell>
        </table:table-row>
      </table:table>
      <text:h text:style-name="Heading_20_3" text:outline-level="3"><text:bookmark-start text:name="__RefHeading___vorbereiten_des_betriebssystemes_2"/><text:bookmark-start text:name="vorbereiten_des_betriebssystemes"/>Vorbereiten des Betriebssystemes<text:bookmark-end text:name="__RefHeading___vorbereiten_des_betriebssystemes_2"/><text:bookmark-end text:name="vorbereiten_des_betriebssystemes"/></text:h>
      <text:list text:style-name="Numbering_20_1" text:continue-numbering="false">
        <text:list-item>
          <text:p text:style-name="Numbering_20_1_Content_First"> Den <text:a xlink:type="simple" xlink:href="https://www.raspberrypi.com/software/" text:style-name="Internet_20_link" text:visited-style-name="Visited_20_Internet_20_Link">Raspberry PI Imager</text:a> für das eigene Betriebssystem herunterladen, installieren und starten.</text:p>
        </text:list-item>
        <text:list-item>
          <text:p text:style-name="Numbering_20_1_Content"> Den Typ des Raspberry PI auswählen: Bitte unbedingt auf den richtigen Typ achten!</text:p>
        </text:list-item>
        <text:list-item>
          <text:p text:style-name="Numbering_20_1_Content"> Das OS wie folgt auswählen:<text:line-break/>  Raspberry PI OS (Other)<text:line-break/>  <draw:frame draw:style-name="media" draw:name="1" text:anchor-type="as-char" draw:z-index="1" svg:width="10.583333333333cm" svg:height="7.9570987654321cm"><draw:image xlink:href="Pictures/6a170238caf176ef87911168e8436157.png" xlink:type="simple" xlink:show="embed" xlink:actuate="onLoad"/></draw:frame><text:line-break/>  Raspberry OS 64-bit (lite) auswählen<text:line-break/>  <draw:frame draw:style-name="media" draw:name="2" text:anchor-type="as-char" draw:z-index="2" svg:width="10.583333333333cm" svg:height="7.9570987654321cm"><draw:image xlink:href="Pictures/f26d663552c5776701fd08333b65abef.png" xlink:type="simple" xlink:show="embed" xlink:actuate="onLoad"/></draw:frame><text:line-break/>  Speichermedium in den Programmier-PC einsetzen und auswählen<text:line-break/>  <draw:frame draw:style-name="media" draw:name="3" text:anchor-type="as-char" draw:z-index="3" svg:width="10.583333333333cm" svg:height="7.9570987654321cm"><draw:image xlink:href="Pictures/fcd614ee27d7cfc2fef986e304f3bab5.png" xlink:type="simple" xlink:show="embed" xlink:actuate="onLoad"/></draw:frame><text:line-break/>  Weiter klicken</text:p>
        </text:list-item>
        <text:list-item>
          <text:p text:style-name="Numbering_20_1_Content"> Einstellungen bearbeiten: Reiter Allgemein<text:line-break/>  <draw:frame draw:style-name="media" draw:name="4" text:anchor-type="as-char" draw:z-index="4" svg:width="10.583333333333cm" svg:height="7.9570987654321cm"><draw:image xlink:href="Pictures/9c8c8ab899fac8da09204da0092413e5.png" xlink:type="simple" xlink:show="embed" xlink:actuate="onLoad"/></draw:frame><text:line-break/>  Hostname: <text:span text:style-name="Strong_20_Emphasis">notfallbox</text:span><text:line-break/>  Benutzername: <text:span text:style-name="Strong_20_Emphasis">notfallbox</text:span><text:line-break/>  Passwort: <text:span text:style-name="Strong_20_Emphasis">notfallbox</text:span><text:line-break/>  KEIN WIFI!!!!<text:line-break/>  Spracheinstellungen: <text:span text:style-name="Strong_20_Emphasis">Europe/Berlin</text:span> und Tastaturlayout: <text:span text:style-name="Strong_20_Emphasis">de</text:span><text:line-break/>  <draw:frame draw:style-name="media" draw:name="5" text:anchor-type="as-char" draw:z-index="5" svg:width="10.583333333333cm" svg:height="12.418410563029cm"><draw:image xlink:href="Pictures/2f62ec723fed1474b4bf9e7a4e648a7d.png" xlink:type="simple" xlink:show="embed" xlink:actuate="onLoad"/></draw:frame><text:line-break/>  Reiter Dienste<text:line-break/>  SSH aktivieren &amp; Passwort zur Authentifizierung verwenden, SPEICHERN!!!<text:line-break/>  <draw:frame draw:style-name="media" draw:name="6" text:anchor-type="as-char" draw:z-index="6" svg:width="10.583333333333cm" svg:height="12.418410563029cm"><draw:image xlink:href="Pictures/0243e1b16f5e571ea19ec7e964592c37.png" xlink:type="simple" xlink:show="embed" xlink:actuate="onLoad"/></draw:frame><text:line-break/>  Sicherheitswarnung mit JA beantworten, bei Linux-Systemen Root-Passwort eingeben<text:line-break/>  <draw:frame draw:style-name="media" draw:name="7" text:anchor-type="as-char" draw:z-index="7" svg:width="10.583333333333cm" svg:height="7.9570987654321cm"><draw:image xlink:href="Pictures/0e35757549be111a783774b95d1e4d99.png" xlink:type="simple" xlink:show="embed" xlink:actuate="onLoad"/></draw:frame><text:line-break/>  <draw:frame draw:style-name="media" draw:name="8" text:anchor-type="as-char" draw:z-index="8" svg:width="10.583333333333cm" svg:height="6.9179667186687cm"><draw:image xlink:href="Pictures/73063ade28b56b1ac760f32c07e1faad.png" xlink:type="simple" xlink:show="embed" xlink:actuate="onLoad"/></draw:frame></text:p>
        </text:list-item>
        <text:list-item>
          <text:p text:style-name="Numbering_20_1_Content"> Nun wird das OS-Image aus dem Netz frisch heruntergeladen und auf die Speicherkarte / den USB-Stick geschrieben.<text:line-break/>  <draw:frame draw:style-name="media" draw:name="9" text:anchor-type="as-char" draw:z-index="9" svg:width="10.583333333333cm" svg:height="7.9570987654321cm"><draw:image xlink:href="Pictures/4d78173d01617c78e1f45e3069bf82ec.png" xlink:type="simple" xlink:show="embed" xlink:actuate="onLoad"/></draw:frame><text:line-break/>  <draw:frame draw:style-name="media" draw:name="10" text:anchor-type="as-char" draw:z-index="10" svg:width="10.583333333333cm" svg:height="7.9570987654321cm"><draw:image xlink:href="Pictures/23886156027d80df4a0c97189bda3c6b.png" xlink:type="simple" xlink:show="embed" xlink:actuate="onLoad"/></draw:frame></text:p>
        </text:list-item>
        <text:list-item>
          <text:p text:style-name="Numbering_20_1_Content_Last"> Nach dem Ende die Speicherkarte / den USB-Stick vom Programmiercomputer entfernen (wurde automatisch ausgeworfen) und in den PI einsetzen.<text:line-break/>  <draw:frame draw:style-name="media" draw:name="11" text:anchor-type="as-char" draw:z-index="11" svg:width="10.583333333333cm" svg:height="7.9570987654321cm"><draw:image xlink:href="Pictures/af4e561ce97c227e4b7d6b7d6802b06d.png" xlink:type="simple" xlink:show="embed" xlink:actuate="onLoad"/></draw:frame></text:p>
        </text:list-item>
      </text:list>
      <text:h text:style-name="Heading_20_3" text:outline-level="3"><text:bookmark-start text:name="__RefHeading___erster_start_3"/><text:bookmark-start text:name="erster_start"/>Erster Start<text:bookmark-end text:name="__RefHeading___erster_start_3"/><text:bookmark-end text:name="erster_start"/></text:h>
      <text:list text:style-name="Numbering_20_1" text:continue-numbering="false">
        <text:list-item>
          <text:p text:style-name="Numbering_20_1_Content_First"> Raspberry PI per RJ45 mit dem LAN verbinden</text:p>
        </text:list-item>
        <text:list-item>
          <text:p text:style-name="Numbering_20_1_Content"> Wenn Verwendet: USB-WLAN-Dongle am USB-Port einstecken (<text:span text:style-name="Strong_20_Emphasis">Wichtig</text:span>, sonst kann dieser nicht erkannt werden).</text:p>
        </text:list-item>
        <text:list-item>
          <text:p text:style-name="Numbering_20_1_Content"> Strom am dafür vorgesehenen USB-Port anstecken</text:p>
        </text:list-item>
        <text:list-item>
          <text:p text:style-name="Numbering_20_1_Content_Last"> Beobachten, ob und wie auf dem PI die grüne LED reagiert:<text:line-break/>  PI Zero x &amp; 5: LED leuchtet kontinuierlich<text:line-break/>  PI 1-4: LED leuchtet nicht mehr bzw. blinkt wenn auf dem Medium gelesen/geschrieben wird.</text:p>
        </text:list-item>
      </text:list>
      <text:h text:style-name="Heading_20_3" text:outline-level="3"><text:bookmark-start text:name="__RefHeading___weiterer_start_4"/><text:bookmark-start text:name="weiterer_start"/>Weiterer Start<text:bookmark-end text:name="__RefHeading___weiterer_start_4"/><text:bookmark-end text:name="weiterer_start"/></text:h>
      <text:list text:style-name="Numbering_20_1" text:continue-numbering="false">
        <text:list-item>
          <text:p text:style-name="Numbering_20_1_Content_First"> Am hauseigenen Router einen Blick in die Verwaltung werfen. Sobald dort eine „notfallbox“ auftaucht, die IP-Adresse notieren (z.B. 192.168.42.23). Beim ersten Start dem PI (je nach Modell) bitte schon 5 Minuten Zeit geben! Er muss noch einiges erkennen und einrichten. Bei allen späteren Starts/Restarts geht es dann wesentlich schneller.</text:p>
        </text:list-item>
        <text:list-item>
          <text:p text:style-name="Numbering_20_1_Content"> In der Zwischenzeit: SSH-Client für Windows <text:a xlink:type="simple" xlink:href="https://putty.org/" text:style-name="Internet_20_link" text:visited-style-name="Visited_20_Internet_20_Link">puTTY</text:a> herunterladen, installieren und starten - Allerdings hat Windows seit Version 7 einen SSH-Client an Board. puTTY ist nur komfortabler. Unter jedem Linux ist ein SSH-Client ebenfalls mit an Board. </text:p>
        </text:list-item>
        <text:list-item>
          <text:p text:style-name="Numbering_20_1_Content"> Auf die zuvor herausgefundene IP-Adresse des PI eine SSH-Verbindung herstellen. Hierzu kann ein extrener SSH-Client - oder der Notfallbox-eigene SSH-Client im Browser unter <text:a xlink:type="simple" xlink:href="https://10.0.0.1:666" text:style-name="Internet_20_link" text:visited-style-name="Visited_20_Internet_20_Link">https://10.0.0.1:666</text:a> verwendet werden. Es kann auch die IP-Adresse des LAN-Ports (soweit vorhanden) benutzt werden. </text:p>
        </text:list-item>
        <text:list-item>
          <text:p text:style-name="Numbering_20_1_Content"> Dabei eine Fehlermeldung bezüglich des SSH-Zertifikates ignorieren bzw. akzeptieren</text:p>
        </text:list-item>
        <text:list-item>
          <text:p text:style-name="Numbering_20_1_Content"> login: <text:span text:style-name="Source_20_Text">notfallbox</text:span></text:p>
        </text:list-item>
        <text:list-item>
          <text:p text:style-name="Numbering_20_1_Content_Last"> password: <text:span text:style-name="Source_20_Text">notfallbox</text:span></text:p>
        </text:list-item>
      </text:list>
      <text:h text:style-name="Heading_20_3" text:outline-level="3"><text:bookmark-start text:name="__RefHeading___installationsprogramm_laden_und_starten_5"/><text:bookmark-start text:name="installationsprogramm_laden_und_starten"/>Installationsprogramm laden und starten<text:bookmark-end text:name="__RefHeading___installationsprogramm_laden_und_starten_5"/><text:bookmark-end text:name="installationsprogramm_laden_und_starten"/></text:h>
      <text:list text:style-name="Numbering_20_1" text:continue-numbering="false">
        <text:list-item>
          <text:p text:style-name="Preformatted_20_Text">wget https://notfallbox.info/download/NFB_Installation &amp;&amp; chmod 777 NFB_Installation &amp;&amp; ./NFB_Installation</text:p>
        </text:list-item>
        <text:list-item>
          <text:p text:style-name="Numbering_20_1_Content"> Das Installationsprogramm startet und installiert zuerst noch fehlende Tools nach.<text:line-break/>  <draw:frame draw:style-name="mediacenter" draw:name="12" text:anchor-type="paragraph" draw:z-index="12" svg:width="15.875cm" svg:height="3.625156838143cm"><draw:image xlink:href="Pictures/3ca7bc8e993e8a92c32243368a659984.png" xlink:type="simple" xlink:show="embed" xlink:actuate="onLoad"/></draw:frame><text:line-break/>  <draw:frame draw:style-name="mediacenter" draw:name="13" text:anchor-type="paragraph" draw:z-index="13" svg:width="15.875cm" svg:height="5.6983063700708cm"><draw:image xlink:href="Pictures/1e458b01785e4dd7e41d6cc75c9fa1a9.png" xlink:type="simple" xlink:show="embed" xlink:actuate="onLoad"/></draw:frame></text:p>
        </text:list-item>
        <text:list-item>
          <text:p text:style-name="Numbering_20_1_Content"> Hier wählen wir aus, welche Variante wir installieren. Im aktuellen Fall Xpi oder Xpc (also die „Notfallbox“, abhängig vom verwendeten Computer).<text:line-break/>  <draw:frame draw:style-name="mediacenter" draw:name="14" text:anchor-type="paragraph" draw:z-index="14" svg:width="15.875cm" svg:height="4.296992481203cm"><draw:image xlink:href="Pictures/1ddf9de0c4ac8d8714d67ddf92cd9e0d.png" xlink:type="simple" xlink:show="embed" xlink:actuate="onLoad"/></draw:frame></text:p>
        </text:list-item>
        <text:list-item>
          <text:p text:style-name="Numbering_20_1_Content"> Im Anschluss daran wird die Installation gestartet und läuft vollautomatisch ab.<text:line-break/>  <draw:frame draw:style-name="mediacenter" draw:name="15" text:anchor-type="paragraph" draw:z-index="15" svg:width="15.875cm" svg:height="3.5609335839599cm"><draw:image xlink:href="Pictures/114d03be569c126cfb4d1274b385adf7.png" xlink:type="simple" xlink:show="embed" xlink:actuate="onLoad"/></draw:frame><text:line-break/>  <draw:frame draw:style-name="mediacenter" draw:name="16" text:anchor-type="paragraph" draw:z-index="16" svg:width="15.875cm" svg:height="7.0981873111782cm"><draw:image xlink:href="Pictures/d3019db02f9e0ef6f8f72b96f2f97c9f.png" xlink:type="simple" xlink:show="embed" xlink:actuate="onLoad"/></draw:frame><text:line-break/>  <draw:frame draw:style-name="mediacenter" draw:name="17" text:anchor-type="paragraph" draw:z-index="17" svg:width="15.875cm" svg:height="5.5023419203747cm"><draw:image xlink:href="Pictures/f631cf6e080cb307e70f99dbde8feb2d.png" xlink:type="simple" xlink:show="embed" xlink:actuate="onLoad"/></draw:frame><text:line-break/>  <draw:frame draw:style-name="mediacenter" draw:name="18" text:anchor-type="paragraph" draw:z-index="18" svg:width="15.875cm" svg:height="3.7871732026144cm"><draw:image xlink:href="Pictures/1172f67e80eeff29f5bbcaae39873dc0.png" xlink:type="simple" xlink:show="embed" xlink:actuate="onLoad"/></draw:frame></text:p>
        </text:list-item>
        <text:list-item>
          <text:p text:style-name="Numbering_20_1_Content_Last"> Die Notfallbox ist nun grundlegend installiert und wird im Anschluss noch einmal neu gestartet.<text:line-break/>  <draw:frame draw:style-name="mediacenter" draw:name="19" text:anchor-type="paragraph" draw:z-index="19" svg:width="15.875cm" svg:height="6.21109375cm"><draw:image xlink:href="Pictures/b755f2fe6ce701114f0946fa20528f22.png" xlink:type="simple" xlink:show="embed" xlink:actuate="onLoad"/></draw:frame></text:p>
        </text:list-item>
      </text:list>
      <text:h text:style-name="Heading_20_3" text:outline-level="3"><text:bookmark-start text:name="__RefHeading___anpassung_der_einstellungen_auf_persoenliche_beduerfnisse_6"/><text:bookmark-start text:name="anpassung_der_einstellungen_auf_persoenliche_beduerfnisse"/>Anpassung der Einstellungen auf persönliche Bedürfnisse<text:bookmark-end text:name="__RefHeading___anpassung_der_einstellungen_auf_persoenliche_beduerfnisse_6"/><text:bookmark-end text:name="anpassung_der_einstellungen_auf_persoenliche_beduerfnisse"/></text:h>
      <text:p text:style-name="Text_20_body">Um Euch die Einrichtung und Konfiguration der Notfallbox Xpi/Xpc zu erleichtern, haben wir ein Setup-Programm entwickelt. Dieses wird automatisch mitinstalliert und ist per SSH jederzeit aufrufbar. Mittels dieses Programmes können alle Einstellungen der Notfallbox aktiviert, geändert, konfiguriert und wieder deaktiviert werden.</text:p>
      <text:list text:style-name="Numbering_20_1" text:continue-numbering="false">
        <text:list-item>
          <text:p text:style-name="Numbering_20_1_Content_First"> Login per ssh (user: notfallbox / password: notfallbox)</text:p>
        </text:list-item>
        <text:list-item>
          <text:p text:style-name="Preformatted_20_Text">setup</text:p>
          <text:p text:style-name="Text_20_body"><text:line-break/>  <draw:frame draw:style-name="mediacenter" draw:name="20" text:anchor-type="paragraph" draw:z-index="20" svg:width="15.875cm" svg:height="9.9990589711418cm"><draw:image xlink:href="Pictures/3babeb22c503cc3fcbe19c6d92eb46f3.png" xlink:type="simple" xlink:show="embed" xlink:actuate="onLoad"/></draw:frame><text:line-break/>  Details zum Setup findest Du <text:a xlink:type="simple" xlink:href="https://notfallbox.info/doku.php?id=nfb:x:verwaltung:setup:inhaltsverzeichnis" text:style-name="Internet_20_link" text:visited-style-name="Visited_20_Internet_20_Link">hier</text:a>.</text:p>
        </text:list-item>
        <text:list-item>
          <text:p text:style-name="Preformatted_20_Text">netzwerk</text:p>
          <text:p text:style-name="LastListParagraph_Text_20_body"><text:line-break/>  <draw:frame draw:style-name="mediacenter" draw:name="21" text:anchor-type="paragraph" draw:z-index="21" svg:width="15.875cm" svg:height="8.3069182389937cm"><draw:image xlink:href="Pictures/4011fbbe35d71d2bc3ca8fbe4a63ad7c.png" xlink:type="simple" xlink:show="embed" xlink:actuate="onLoad"/></draw:frame><text:line-break/>  Details zum Netzwerk findest Du <text:a xlink:type="simple" xlink:href="https://notfallbox.info/doku.php?id=nfb:x:verwaltung:netzwerk:inhaltsverzeichnis" text:style-name="Internet_20_link" text:visited-style-name="Visited_20_Internet_20_Link">hier</text:a>.</text:p>
        </text:list-item>
      </text:list>
      <text:p text:style-name="Text_20_body">Alles erledigt? Dann ist die Notfallbox installiert und einsatzbereit - auf das sie niemals notwendig wird. Aber wenn doch, bist Du vorbereitet und kannst Dir und anderen Hilfe zur Verfügung stell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1T22::29:31</meta:creation-date>
    <dc:creator>Generated</dc:creator>
    <dc:date>2026-08-21T22::29:31</dc:date>
    <dc:language>en-US</dc:language>
    <meta:editing-cycles>1</meta:editing-cycles>
    <meta:editing-duration>PT0S</meta:editing-duration>
    <dc:title>nfb:x:xpi:installation:menue</dc:title>
  </office:meta>
</office:document-meta>
</file>