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  <manifest:file-entry manifest:media-type="image/png" manifest:full-path="Pictures/3ca7bc8e993e8a92c32243368a659984.png"/>
  <manifest:file-entry manifest:media-type="image/png" manifest:full-path="Pictures/1e458b01785e4dd7e41d6cc75c9fa1a9.png"/>
  <manifest:file-entry manifest:media-type="image/png" manifest:full-path="Pictures/1ddf9de0c4ac8d8714d67ddf92cd9e0d.png"/>
  <manifest:file-entry manifest:media-type="image/png" manifest:full-path="Pictures/114d03be569c126cfb4d1274b385adf7.png"/>
  <manifest:file-entry manifest:media-type="image/png" manifest:full-path="Pictures/d3019db02f9e0ef6f8f72b96f2f97c9f.png"/>
  <manifest:file-entry manifest:media-type="image/png" manifest:full-path="Pictures/f631cf6e080cb307e70f99dbde8feb2d.png"/>
  <manifest:file-entry manifest:media-type="image/png" manifest:full-path="Pictures/1172f67e80eeff29f5bbcaae39873dc0.png"/>
  <manifest:file-entry manifest:media-type="image/png" manifest:full-path="Pictures/b755f2fe6ce701114f0946fa20528f22.png"/>
  <manifest:file-entry manifest:media-type="image/png" manifest:full-path="Pictures/3babeb22c503cc3fcbe19c6d92eb46f3.png"/>
  <manifest:file-entry manifest:media-type="image/png" manifest:full-path="Pictures/4011fbbe35d71d2bc3ca8fbe4a63ad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xpc:installation"/><text:bookmark-start text:name="__RefHeading___notfallbox_xpcmenuegefuehrte_installation_1"/><text:bookmark-start text:name="notfallbox_xpcmenuegefuehrte_installation"/>Notfallbox (Xpc): Menügeführte Installation<text:bookmark-end text:name="__RefHeading___notfallbox_xpcmenuegefuehrte_installation_1"/><text:bookmark-end text:name="notfallbox_xpcmenuegefuehrte_installation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uch die Notfallbox Xpc wird mit dem einheitlichen Installationsprogramm auf dem Computersystem betriebsbereit installiert und mit einem spezifischen Setup-Programm anschliessen konfiguriert.</text:p>
          </table:table-cell>
        </table:table-row>
      </table:table>
      <text:h text:style-name="Heading_20_2" text:outline-level="2"><text:bookmark-start text:name="__RefHeading___erster_login_2"/><text:bookmark-start text:name="erster_login"/>Erster Login<text:bookmark-end text:name="__RefHeading___erster_login_2"/><text:bookmark-end text:name="erster_login"/></text:h>
      <text:p text:style-name="Text_20_body">Entweder loggt man sich remote per SSH oder lokal auf einer Textkonsole ein.</text:p>
      <text:list text:style-name="List_20_1" text:continue-numbering="false">
        <text:list-item>
          <text:p text:style-name="List_20_1_Content_First"> username: <text:span text:style-name="Strong_20_Emphasis">notfallbox</text:span></text:p>
        </text:list-item>
        <text:list-item>
          <text:p text:style-name="List_20_1_Content_Last"> password: <text:span text:style-name="Strong_20_Emphasis">notfallbox</text:span></text:p>
        </text:list-item>
      </text:list>
      <text:p text:style-name="Text_20_body">Hat man bei der Installation eine graphische Oberfläche ausgewählt, so sind auf dem Anmeldebildschirm ebenfalls username und password einzugeben. Im Anschluss daran startet man ein Text-Kommandofenster (z.B. Terminal).</text:p>
      <text:h text:style-name="Heading_20_3" text:outline-level="3"><text:bookmark-start text:name="__RefHeading___installationsprogramm_laden_und_starten_3"/><text:bookmark-start text:name="installationsprogramm_laden_und_starten"/>Installationsprogramm laden und starten<text:bookmark-end text:name="__RefHeading___installationsprogramm_laden_und_starten_3"/><text:bookmark-end text:name="installationsprogramm_laden_und_starten"/></text:h>
      <text:list text:style-name="Numbering_20_1" text:continue-numbering="false">
        <text:list-item>
          <text:p text:style-name="Preformatted_20_Text">wget https://notfallbox.info/download/NFB_Installation &amp;&amp; chmod 777 NFB_Installation &amp;&amp; ./NFB_Installation</text:p>
        </text:list-item>
        <text:list-item>
          <text:p text:style-name="Numbering_20_1_Content"> Das Installationsprogramm startet und installiert zuerst noch fehlende Tools nach.<text:line-break/>  <draw:frame draw:style-name="mediacenter" draw:name="1" text:anchor-type="paragraph" draw:z-index="1" svg:width="15.875cm" svg:height="3.625156838143cm"><draw:image xlink:href="Pictures/3ca7bc8e993e8a92c32243368a659984.png" xlink:type="simple" xlink:show="embed" xlink:actuate="onLoad"/></draw:frame><text:line-break/>  <draw:frame draw:style-name="mediacenter" draw:name="2" text:anchor-type="paragraph" draw:z-index="2" svg:width="15.875cm" svg:height="5.6983063700708cm"><draw:image xlink:href="Pictures/1e458b01785e4dd7e41d6cc75c9fa1a9.png" xlink:type="simple" xlink:show="embed" xlink:actuate="onLoad"/></draw:frame></text:p>
        </text:list-item>
        <text:list-item>
          <text:p text:style-name="Numbering_20_1_Content"> Hier wählen wir aus, welche Variante wir installieren. Im aktuellen Fall Xpi oder Xpc (also die „Notfallbox“, abhängig vom verwendeten Computer).<text:line-break/>  <draw:frame draw:style-name="mediacenter" draw:name="3" text:anchor-type="paragraph" draw:z-index="3" svg:width="15.875cm" svg:height="4.296992481203cm"><draw:image xlink:href="Pictures/1ddf9de0c4ac8d8714d67ddf92cd9e0d.png" xlink:type="simple" xlink:show="embed" xlink:actuate="onLoad"/></draw:frame></text:p>
        </text:list-item>
        <text:list-item>
          <text:p text:style-name="Numbering_20_1_Content"> Im Anschluss daran wird die Installation gestartet und läuft vollautomatisch ab.<text:line-break/>  <draw:frame draw:style-name="mediacenter" draw:name="4" text:anchor-type="paragraph" draw:z-index="4" svg:width="15.875cm" svg:height="3.5609335839599cm"><draw:image xlink:href="Pictures/114d03be569c126cfb4d1274b385adf7.png" xlink:type="simple" xlink:show="embed" xlink:actuate="onLoad"/></draw:frame><text:line-break/>  <draw:frame draw:style-name="mediacenter" draw:name="5" text:anchor-type="paragraph" draw:z-index="5" svg:width="15.875cm" svg:height="7.0981873111782cm"><draw:image xlink:href="Pictures/d3019db02f9e0ef6f8f72b96f2f97c9f.png" xlink:type="simple" xlink:show="embed" xlink:actuate="onLoad"/></draw:frame><text:line-break/>  <draw:frame draw:style-name="mediacenter" draw:name="6" text:anchor-type="paragraph" draw:z-index="6" svg:width="15.875cm" svg:height="5.5023419203747cm"><draw:image xlink:href="Pictures/f631cf6e080cb307e70f99dbde8feb2d.png" xlink:type="simple" xlink:show="embed" xlink:actuate="onLoad"/></draw:frame><text:line-break/>  <draw:frame draw:style-name="mediacenter" draw:name="7" text:anchor-type="paragraph" draw:z-index="7" svg:width="15.875cm" svg:height="3.7871732026144cm"><draw:image xlink:href="Pictures/1172f67e80eeff29f5bbcaae39873dc0.png" xlink:type="simple" xlink:show="embed" xlink:actuate="onLoad"/></draw:frame></text:p>
        </text:list-item>
        <text:list-item>
          <text:p text:style-name="Numbering_20_1_Content_Last"> Die Notfallbox ist nun grundlegend installiert und wird im Anschluss noch einmal neu gestartet.<text:line-break/>  <draw:frame draw:style-name="mediacenter" draw:name="8" text:anchor-type="paragraph" draw:z-index="8" svg:width="15.875cm" svg:height="6.21109375cm"><draw:image xlink:href="Pictures/b755f2fe6ce701114f0946fa20528f22.png" xlink:type="simple" xlink:show="embed" xlink:actuate="onLoad"/></draw:frame></text:p>
        </text:list-item>
      </text:list>
      <text:h text:style-name="Heading_20_3" text:outline-level="3"><text:bookmark-start text:name="__RefHeading___anpassung_der_einstellungen_auf_persoenliche_beduerfnisse_4"/><text:bookmark-start text:name="anpassung_der_einstellungen_auf_persoenliche_beduerfnisse"/>Anpassung der Einstellungen auf persönliche Bedürfnisse<text:bookmark-end text:name="__RefHeading___anpassung_der_einstellungen_auf_persoenliche_beduerfnisse_4"/><text:bookmark-end text:name="anpassung_der_einstellungen_auf_persoenliche_beduerfnisse"/></text:h>
      <text:p text:style-name="Text_20_body">Um Euch die Einrichtung und Konfiguration der Notfallbox Xpi/Xpc zu erleichtern, haben wir ein Setup-Programm entwickelt. Dieses wird automatisch mitinstalliert und ist per SSH jederzeit aufrufbar. Mittels dieses Programmes können alle Einstellungen der Notfallbox aktiviert, geändert, konfiguriert und wieder deaktiviert werden.</text:p>
      <text:list text:style-name="Numbering_20_1" text:continue-numbering="false">
        <text:list-item>
          <text:p text:style-name="Numbering_20_1_Content_First"> Login per ssh (user: notfallbox / password: notfallbox)</text:p>
        </text:list-item>
        <text:list-item>
          <text:p text:style-name="Preformatted_20_Text">setup</text:p>
          <text:p text:style-name="Text_20_body"><text:line-break/>  <draw:frame draw:style-name="mediacenter" draw:name="9" text:anchor-type="paragraph" draw:z-index="9" svg:width="15.875cm" svg:height="9.9990589711418cm"><draw:image xlink:href="Pictures/3babeb22c503cc3fcbe19c6d92eb46f3.png" xlink:type="simple" xlink:show="embed" xlink:actuate="onLoad"/></draw:frame><text:line-break/>  Details zum Setup findest Du <text:a xlink:type="simple" xlink:href="https://notfallbox.info/doku.php?id=nfb:x:verwaltung:setup:inhaltsverzeichnis" text:style-name="Internet_20_link" text:visited-style-name="Visited_20_Internet_20_Link">hier</text:a>.</text:p>
        </text:list-item>
        <text:list-item>
          <text:p text:style-name="Preformatted_20_Text">netzwerk</text:p>
          <text:p text:style-name="LastListParagraph_Text_20_body"><text:line-break/>  <draw:frame draw:style-name="mediacenter" draw:name="10" text:anchor-type="paragraph" draw:z-index="10" svg:width="15.875cm" svg:height="8.3069182389937cm"><draw:image xlink:href="Pictures/4011fbbe35d71d2bc3ca8fbe4a63ad7c.png" xlink:type="simple" xlink:show="embed" xlink:actuate="onLoad"/></draw:frame><text:line-break/>  Details zum Netzwerk findest Du <text:a xlink:type="simple" xlink:href="https://notfallbox.info/doku.php?id=nfb:x:verwaltung:netzwerk:inhaltsverzeichnis" text:style-name="Internet_20_link" text:visited-style-name="Visited_20_Internet_20_Link">hier</text:a>.</text:p>
        </text:list-item>
      </text:list>
      <text:p text:style-name="Text_20_body">Alles erledigt? Dann ist die Notfallbox installiert und einsatzbereit - auf das sie niemals notwendig wird. Aber wenn doch, bist Du vorbereitet und kannst Dir und anderen Hilfe zur Verfügung stel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0T11::36:38</meta:creation-date>
    <dc:creator>Generated</dc:creator>
    <dc:date>2026-08-20T11::36:38</dc:date>
    <dc:language>en-US</dc:language>
    <meta:editing-cycles>1</meta:editing-cycles>
    <meta:editing-duration>PT0S</meta:editing-duration>
    <dc:title>nfb:x:xpc:installation</dc:title>
  </office:meta>
</office:document-meta>
</file>