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xpc:betriebssystem"/><text:bookmark-start text:name="__RefHeading___notfallbox_xpcbetriebssystem_1"/><text:bookmark-start text:name="notfallbox_xpcbetriebssystem"/>Notfallbox (Xpc): Betriebssystem<text:bookmark-end text:name="__RefHeading___notfallbox_xpcbetriebssystem_1"/><text:bookmark-end text:name="notfallbox_xpcbetriebssystem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Um die Kompatibilität mit dem Raspberry PI möglichst beizubehalte, empfehlen wir das Linux-Betriebssystem <text:span text:style-name="Strong_20_Emphasis">Debian GNU/Linux</text:span> in der Version 12.x (Bookworm). Alle Konfigurationsschritte werden für dieses OS beschrieben und können auf anderen OS natürlich wenig bis stark abweichen. Wir können daher keine anderen OS supporten!</text:p>
          </table:table-cell>
        </table:table-row>
      </table:table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List_20_1" text:continue-numbering="false">
        <text:list-item>
          <text:p text:style-name="List_20_1_Content_First"> <text:a xlink:type="simple" xlink:href="https://cdimage.debian.org/debian-cd/current/amd64/iso-cd/" text:style-name="Internet_20_link" text:visited-style-name="Visited_20_Internet_20_Link">https://cdimage.debian.org/debian-cd/current/amd64/iso-cd/</text:a> … bitte das *.ISO-Image herunterladen!</text:p>
        </text:list-item>
        <text:list-item>
          <text:p text:style-name="List_20_1_Content"> Abhängig vom Zielcomputer mit einem Image-Tool (z.B. <text:a xlink:type="simple" xlink:href="https://etcher.balena.io" text:style-name="Internet_20_link" text:visited-style-name="Visited_20_Internet_20_Link">Balenea Etcher</text:a>, <text:a xlink:type="simple" xlink:href="https://rufus.ie/de" text:style-name="Internet_20_link" text:visited-style-name="Visited_20_Internet_20_Link">Rufus</text:a>) auf USB-Stick oder USB-SSD schreiben. Wer noch ein CD-laufwerk besitzt, kann beispielsweise <text:a xlink:type="simple" xlink:href="https://www.cdburnerxp.se/de-DE/download" text:style-name="Internet_20_link" text:visited-style-name="Visited_20_Internet_20_Link">CDburnerXP</text:a> verwenden.</text:p>
        </text:list-item>
        <text:list-item>
          <text:p text:style-name="List_20_1_Content_Last"> Den Zielrechner damit booten (ggfs im Bootmenü des BIOS die Reihenfolge der Boot-Laufwerke ändern).</text:p>
        </text:list-item>
      </text:list>
      <text:p text:style-name="Text_20_body">Der Installationsvorgang am Zielrechner läuft dann wie folgt ab:</text:p>
      <text:list text:style-name="List_20_1" text:continue-numbering="false">
        <text:list-item>
          <text:p text:style-name="List_20_1_Content_First"> <text:span text:style-name="Strong_20_Emphasis">Install</text:span> (Text-Oberfläche) auswählen</text:p>
        </text:list-item>
        <text:list-item>
          <text:p text:style-name="List_20_1_Content"> Sytem-Sprache: <text:span text:style-name="Strong_20_Emphasis">German</text:span></text:p>
        </text:list-item>
        <text:list-item>
          <text:p text:style-name="List_20_1_Content"> Land: <text:span text:style-name="Strong_20_Emphasis">Deutschland</text:span></text:p>
        </text:list-item>
        <text:list-item>
          <text:p text:style-name="List_20_1_Content"> Tastatur-Sprache: <text:span text:style-name="Strong_20_Emphasis">Deutsch</text:span></text:p>
        </text:list-item>
        <text:list-item>
          <text:p text:style-name="List_20_1_Content"> Netzwerk-Schnittstelle: Die Karte mit der Ethernet-Schnittstelle (z.B. enp2s0). Bitte auch hier NICHT über WLAN booten, da wir a) die interne WLAN-Schnittstelle später abschalten und b) einen externen WLAN-Dongle später für den Access-Point benötigen!</text:p>
        </text:list-item>
        <text:list-item>
          <text:p text:style-name="List_20_1_Content"> Rechnername: <text:span text:style-name="Strong_20_Emphasis">notfallbox</text:span> (nach Belieben)</text:p>
        </text:list-item>
        <text:list-item>
          <text:p text:style-name="List_20_1_Content"> Domain-Name: bleibt leer!!!</text:p>
        </text:list-item>
        <text:list-item>
          <text:p text:style-name="List_20_1_Content"> Root-Passwort: <text:span text:style-name="Strong_20_Emphasis">notfallbox</text:span></text:p>
        </text:list-item>
        <text:list-item>
          <text:p text:style-name="List_20_1_Content"> Vollständiger Name des neuen Benutzers: <text:span text:style-name="Strong_20_Emphasis">notfallbox</text:span></text:p>
        </text:list-item>
        <text:list-item>
          <text:p text:style-name="List_20_1_Content"> Benutzername: <text:span text:style-name="Strong_20_Emphasis">notfallbox</text:span> (Das Login)</text:p>
        </text:list-item>
        <text:list-item>
          <text:p text:style-name="List_20_1_Content"> Passwort: <text:span text:style-name="Strong_20_Emphasis">notfallbox</text:span> (Das Login-Passwort)</text:p>
        </text:list-item>
        <text:list-item>
          <text:p text:style-name="List_20_1_Content"> Festplatten partitionieren:<text:line-break/>  <text:span text:style-name="Strong_20_Emphasis">Geführt - vollständige Festplatte verwenden</text:span><text:line-break/>  Passende Festplatte auswählen (Achtung: Diese wird vollständig gelöscht)<text:line-break/>  <text:span text:style-name="Strong_20_Emphasis">Alle Dateien auf eine Partition</text:span><text:line-break/>  <text:span text:style-name="Strong_20_Emphasis">Partitionierung beenden und Änderungen übernehmen</text:span><text:line-break/>  Änderungen auf die Festplatten schreiben? <text:span text:style-name="Strong_20_Emphasis">Ja</text:span></text:p>
        </text:list-item>
        <text:list-item>
          <text:p text:style-name="List_20_1_Content"> Paketmanager konfigurieren:<text:line-break/>  Spiegelserver: <text:span text:style-name="Strong_20_Emphasis">Deutschland</text:span><text:line-break/>  Spiegelserver: <text:span text:style-name="Strong_20_Emphasis"><text:a xlink:type="simple" xlink:href="ftp://ftp.uni-kl.de" text:style-name="Internet_20_link" text:visited-style-name="Visited_20_Internet_20_Link">ftp.uni-kl.de</text:a></text:span><text:line-break/>  HTTP-Proxy-Daten: bleibt leer (wenn ihr keinen Proxy-Server im Einsatz habt)</text:p>
        </text:list-item>
        <text:list-item>
          <text:p text:style-name="List_20_1_Content"> An der Paketerfassung teilnehmen: <text:span text:style-name="Strong_20_Emphasis">Nein</text:span></text:p>
        </text:list-item>
        <text:list-item>
          <text:p text:style-name="List_20_1_Content"> Welche Software soll installiert werden?<text:line-break/>  <text:span text:style-name="Strong_20_Emphasis">SSH Server</text:span><text:line-break/>  <text:span text:style-name="Strong_20_Emphasis">Standard-Systemwerkzeuge</text:span><text:line-break/>  (SONST BITTE NICHTS!)</text:p>
        </text:list-item>
        <text:list-item>
          <text:p text:style-name="List_20_1_Content"> GRUB-Bootloader bitte auf das Medium der Linux-Installation  einrichten</text:p>
        </text:list-item>
        <text:list-item>
          <text:p text:style-name="List_20_1_Content"> Installation abgeschlossen: <text:span text:style-name="Strong_20_Emphasis">Weiter</text:span></text:p>
        </text:list-item>
        <text:list-item>
          <text:p text:style-name="List_20_1_Content_Last"> Boot-Medium während dem Neustart-Vorgang entfernen (nicht vorher!)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Übrigens: Der vorstehende Installationsvorgang läuft absolut problemlos auf einem virtuellen System. Zum Testen wurde hier folgendes genutzt: Oracle Virtual Box 7. Das virtuelle System arbeitet mit diesen Emulations-Vorgaben: 4 Intel CPUs, 8 GB RAM, 16 MB Grafikspeicher, 128 GB SATA HDD, IDE-CD-ROM (mit Debian-netiso Installations-CD), Netzwerkbrücke</text:p>
          </table:table-cell>
        </table:table-row>
      </table:table>
      <text:h text:style-name="Heading_20_2" text:outline-level="2"><text:bookmark-start text:name="__RefHeading___nach_dem_neustart_3"/><text:bookmark-start text:name="nach_dem_neustart"/>Nach dem Neustart<text:bookmark-end text:name="__RefHeading___nach_dem_neustart_3"/><text:bookmark-end text:name="nach_dem_neustart"/></text:h>
      <text:list text:style-name="List_20_1" text:continue-numbering="false">
        <text:list-item>
          <text:p text:style-name="List_20_1_Content_First"> Über ssh anmelden</text:p>
        </text:list-item>
        <text:list-item>
          <text:p text:style-name="List_20_1_Content"> <text:span text:style-name="Source_20_Text">su</text:span> (Passwort = <text:span text:style-name="Source_20_Text">notfallbox</text:span></text:p>
        </text:list-item>
        <text:list-item>
          <text:p text:style-name="List_20_1_Content"> <text:span text:style-name="Source_20_Text">apt -s install sudo &amp;&amp; sudo nano /etc/sudoers</text:span><text:line-break/>  In der Zeile unterhalb dem Eintrag für „root“ bitte folgendes ergänzen:<text:line-break/>  <text:span text:style-name="Source_20_Text">notfallbox ALL=(ALL:ALL) NOPASSWD: ALL</text:span>  </text:p>
        </text:list-item>
        <text:list-item>
          <text:p text:style-name="List_20_1_Content"> Editor beenden und speichern.</text:p>
        </text:list-item>
        <text:list-item>
          <text:p text:style-name="List_20_1_Content_Last"> <text:span text:style-name="Source_20_Text">exit</text:span></text:p>
        </text:list-item>
      </text:list>
      <text:p text:style-name="Text_20_body">Nun geht es weiter zu <text:a xlink:type="simple" xlink:href="https://notfallbox.info/doku.php?id=nfb:x:xpc:installation" text:style-name="Internet_20_link" text:visited-style-name="Visited_20_Internet_20_Link">Installation der Notfallbox</text:a> selb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7T01::57:17</meta:creation-date>
    <dc:creator>Generated</dc:creator>
    <dc:date>2026-08-17T01::57:17</dc:date>
    <dc:language>en-US</dc:language>
    <meta:editing-cycles>1</meta:editing-cycles>
    <meta:editing-duration>PT0S</meta:editing-duration>
    <dc:title>nfb:x:xpc:betriebssystem</dc:title>
  </office:meta>
</office:document-meta>
</file>