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554cefbf4c3e7dee7f8ec4595a6e49.png"/>
  <manifest:file-entry manifest:media-type="image/png" manifest:full-path="Pictures/6ce484866e67d8c1f9ee6bee877f0771.png"/>
  <manifest:file-entry manifest:media-type="image/png" manifest:full-path="Pictures/f47e55b4d728e76c4a8bd1e911ac25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tools:ssh-client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datenbank-backup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file-transfer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werkzeugessh-client_2"/><text:bookmark-start text:name="werkzeugessh-client"/>Werkzeuge: SSH-Client<text:bookmark-end text:name="__RefHeading___werkzeugessh-client_2"/><text:bookmark-end text:name="werkzeugessh-client"/></text:h>
      <text:p text:style-name="Text_20_body">Damit man die Notfallbox auch aus dem Web-Browser aus verwalten kann, wurde ein SSH-Client eingebaut, welcher im Browser arbeitet. So erspart man sich einen separaten Client.</text:p>
      <text:p text:style-name="Text_20_body">Beim ersten Login erhält man noch die Fehlermeldung, dass die Verbindung unsicher sei. Je nach Browser wird einem empfohlen, die Verbindung nicht herzustellen. Das liegt daran, dass das SSL-Sicherheits-Zertifikat, welches für den SSH-Webclient genutzt wird, selbst-signiert ist. Daran können wir leider nichts ändern. Bitte daher das „unsichere“ Zertifikat akzeptieren.<text:line-break/>
<draw:frame draw:style-name="media" draw:name="0" text:anchor-type="as-char" draw:z-index="0" svg:width="13.229166666667cm" svg:height="9.2720980500368cm"><draw:image xlink:href="Pictures/3c554cefbf4c3e7dee7f8ec4595a6e49.png" xlink:type="simple" xlink:show="embed" xlink:actuate="onLoad"/></draw:frame></text:p>
      <text:p text:style-name="Text_20_body">Danach öffnet sich ein neues Fenster / ein neuer Tab, und man erhält im Browser die Möglichkeit, sich bei der Notfallbox anzumelden. Der Default-Login ist <text:span text:style-name="Strong_20_Emphasis">notfallbox</text:span> (Login) und <text:span text:style-name="Strong_20_Emphasis">notfallbox</text:span> (Passwort) solange der Verwalter die Passwörter nicht geändert hat.</text:p>
      <text:p text:style-name="Text_20_body">Mit einem Klick/Tipp in den leeren Bereich erhält man das Kontext-Menü, in welchem man beispielsweise die Anzeigefarben umkehren kann. Wir finden, dass weisse Schrift auf schwarzem Grund besser aussieht für die Augen.<text:line-break/>
<draw:frame draw:style-name="media" draw:name="1" text:anchor-type="as-char" draw:z-index="1" svg:width="13.229166666667cm" svg:height="10.85205078125cm"><draw:image xlink:href="Pictures/6ce484866e67d8c1f9ee6bee877f0771.png" xlink:type="simple" xlink:show="embed" xlink:actuate="onLoad"/></draw:frame></text:p>
      <text:p text:style-name="Text_20_body">Hat man sich erfolgreich angemeldet, stehen einem ALLE Linux-Kommandos zur Verfügung.</text:p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r Benutzer <text:span text:style-name="Strong_20_Emphasis">notfallbox</text:span> hat über das Kommando <text:span text:style-name="Source_20_Text">sudo</text:span> Root-Rechte. Daher bitte nur nutzen, wenn man weiss, was man tut.</text:p>
          </table:table-cell>
        </table:table-row>
      </table:table>
      <text:p text:style-name="Text_20_body">Mittels des folgenden Kommandos kann man die Notfallbox neu starten:</text:p>
      <text:p text:style-name="Preformatted_20_Text">sudo reboot</text:p>
      <text:p text:style-name="Text_20_body">Mittels des folgenden Kommandos kann man die Notfallbox. Nach ca. 30 Sekunden kann dann der Strom von der Notfallbox getrennt werden.</text:p>
      <text:p text:style-name="Preformatted_20_Text">sudo poweroff</text:p>
      <text:p text:style-name="Text_20_body"><draw:frame draw:style-name="media" draw:name="2" text:anchor-type="as-char" draw:z-index="2" svg:width="10.583333333333cm" svg:height="3.5762362637363cm"><draw:image xlink:href="Pictures/f47e55b4d728e76c4a8bd1e911ac2590.png" xlink:type="simple" xlink:show="embed" xlink:actuate="onLoad"/></draw:frame></text:p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sys:datenbank-backup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tools:file-transfer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05</meta:creation-date>
    <dc:creator>Generated</dc:creator>
    <dc:date>2026-09-08T16::07:05</dc:date>
    <dc:language>en-US</dc:language>
    <meta:editing-cycles>1</meta:editing-cycles>
    <meta:editing-duration>PT0S</meta:editing-duration>
    <dc:title>nfb:x:verwaltung:web:menue:tools:ssh-client</dc:title>
  </office:meta>
</office:document-meta>
</file>