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daa904f67a188c4a8da7eec89674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tools:phpmyadmi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file-transfer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kiwix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werkzeugephpmyadmin_2"/><text:bookmark-start text:name="werkzeugephpmyadmin"/>Werkzeuge: phpMyAdmin<text:bookmark-end text:name="__RefHeading___werkzeugephpmyadmin_2"/><text:bookmark-end text:name="werkzeugephpmyadmin"/></text:h>
      <text:p text:style-name="Text_20_body">Es handelt sich hierbei um ein extrem mächtiges Werkzeug, welche die komplette Verwaltung der MariaDB-Datenbank übernimmt. Alle Daten werden in der Datenbank „notfallbox“ in entsprechenden Tabellen gespeichert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INGER WEG</text:span> von diesem Werkzeug wenn Du keine Kenntnisse von relationalen Datenbanken und speziell der SQL-Abfragesprache hast. Wenn die Datenbank versaut ist, dann geht gar nichts mehr auf der Notfallbox!!!</text:p>
          </table:table-cell>
        </table:table-row>
      </table:table>
      <text:p text:style-name="Text_20_body"><draw:frame draw:style-name="media" draw:name="0" text:anchor-type="as-char" draw:z-index="0" svg:width="13.229166666667cm" svg:height="9.4734286723164cm"><draw:image xlink:href="Pictures/fbdaa904f67a188c4a8da7eec89674a5.png" xlink:type="simple" xlink:show="embed" xlink:actuate="onLoad"/></draw:frame></text:p>
      <text:h text:style-name="Heading_20_1" text:outline-level="1"><text:bookmark-start text:name="__RefHeading___notfallboxverwaltung_3"/><text:bookmark-start text:name="notfallboxverwaltung1"/>Notfallbox: Verwaltung<text:bookmark-end text:name="__RefHeading___notfallboxverwaltung_3"/><text:bookmark-end text:name="notfallboxverwaltung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tools:file-transfer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kiwix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8::08:53</meta:creation-date>
    <dc:creator>Generated</dc:creator>
    <dc:date>2026-09-10T08::08:53</dc:date>
    <dc:language>en-US</dc:language>
    <meta:editing-cycles>1</meta:editing-cycles>
    <meta:editing-duration>PT0S</meta:editing-duration>
    <dc:title>nfb:x:verwaltung:web:menue:tools:phpmyadmin</dc:title>
  </office:meta>
</office:document-meta>
</file>