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01e4075b8d3086e471573e5337b43f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verwaltung:web:menue:tools:ausschalten"/><text:bookmark-start text:name="__RefHeading___notfallboxverwaltung_1"/><text:bookmark-start text:name="notfallboxverwaltung"/>Notfallbox: Verwaltung<text:bookmark-end text:name="__RefHeading___notfallboxverwaltung_1"/><text:bookmark-end text:name="notfallboxverwaltung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web:menue:tools:neustart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✘</text:p>
          </table:table-cell>
        </table:table-row>
      </table:table>
      <text:h text:style-name="Heading_20_3" text:outline-level="3"><text:bookmark-start text:name="__RefHeading___werkzeugeausschalten_2"/><text:bookmark-start text:name="werkzeugeausschalten"/>Werkzeuge: Ausschalten<text:bookmark-end text:name="__RefHeading___werkzeugeausschalten_2"/><text:bookmark-end text:name="werkzeugeausschalten"/></text:h>
      <text:p text:style-name="Text_20_body">Ein simples Hilfsmittel, um die Notfallbox herunterfahren zu können (shutdown aka poweroff). Es wird lediglich das Passwort des Linux-Benutzers <text:span text:style-name="Strong_20_Emphasis">notfallbox</text:span> benötigt (Default: <text:span text:style-name="Strong_20_Emphasis">notfallbox</text:span>). Passwort eingeben, Button klicken/tippen, fertig!<text:line-break/>
<draw:frame draw:style-name="media" draw:name="0" text:anchor-type="as-char" draw:z-index="0" svg:width="13.229166666667cm" svg:height="4.9801908150065cm"><draw:image xlink:href="Pictures/201e4075b8d3086e471573e5337b43f0.png" xlink:type="simple" xlink:show="embed" xlink:actuate="onLoad"/></draw:frame></text:p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web:menue:tools:neustart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✘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6::07:33</meta:creation-date>
    <dc:creator>Generated</dc:creator>
    <dc:date>2026-09-08T16::07:33</dc:date>
    <dc:language>en-US</dc:language>
    <meta:editing-cycles>1</meta:editing-cycles>
    <meta:editing-duration>PT0S</meta:editing-duration>
    <dc:title>nfb:x:verwaltung:web:menue:tools:ausschalten</dc:title>
  </office:meta>
</office:document-meta>
</file>