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4d92179fcc20d06a509e774cd7c8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sys:system-config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usb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syslog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system_-verwaltung_2"/><text:bookmark-start text:name="system_-verwaltung"/>System(-Verwaltung)<text:bookmark-end text:name="__RefHeading___system_-verwaltung_2"/><text:bookmark-end text:name="system_-verwaltung"/></text:h>
      <text:p text:style-name="Text_20_body">Ein komplexes System wie die Notfallbox muss auch konfiguriert und an die Wünsche des Betreibers angepasst werden. Dies geschieht zuerst über das <text:a xlink:type="simple" xlink:href="https://notfallbox.info/doku.php?id=nfb:x:verwaltung:setup:inhaltsverzeichnis" text:style-name="Internet_20_link" text:visited-style-name="Visited_20_Internet_20_Link">Setup</text:a> und dann über das Systemmenü. Zudem werden hier noch Werkzeuge zur laufenden Systemverwaltung zur Verfügung gestellt.
<draw:frame draw:style-name="mediacenter" draw:name="0" text:anchor-type="paragraph" draw:z-index="0" svg:width="10.583333333333cm" svg:height="10.256805807623cm"><draw:image xlink:href="Pictures/5e4d92179fcc20d06a509e774cd7c89b.png" xlink:type="simple" xlink:show="embed" xlink:actuate="onLoad"/></draw:frame></text:p>
      <text:list text:style-name="Numbering_20_1" text:continue-numbering="false">
        <text:list-item>
          <text:p text:style-name="Numbering_20_1_Content_First"> Es kann ein Logfile von Systemereignissen und -Werten mitgeschnitten werden. Dies mag vor allem für das Mitschreiben der GPIO-Werte sinnvoll sein.</text:p>
        </text:list-item>
        <text:list-item>
          <text:p text:style-name="Numbering_20_1_Content"> Verwaltung der GPIO-/I²C-Ein- und Ausgänge - Dieser Menüpunkt ist nur auf einem Gerät mit GPIO sichtbar. Sind diese nicht vorhanden, wird dieser Menüpunkt ausgeblendet.</text:p>
        </text:list-item>
        <text:list-item>
          <text:p text:style-name="Numbering_20_1_Content"> Konfiguration einiger weniger Einstellungen, welche derzeit noch nicht im <text:a xlink:type="simple" xlink:href="https://notfallbox.info/doku.php?id=nfb:x:verwaltung:setup:inhaltsverzeichnis" text:style-name="Internet_20_link" text:visited-style-name="Visited_20_Internet_20_Link">Setup</text:a> vorgenommen werden (können).</text:p>
        </text:list-item>
        <text:list-item>
          <text:p text:style-name="Numbering_20_1_Content"> In den Funktionsmodulen wird der Angebotsumfang der Notfallbox für den Benutzer festgelegt. </text:p>
        </text:list-item>
        <text:list-item>
          <text:p text:style-name="Numbering_20_1_Content"> Das Rückgrat der Notfallbox ist eine SQL-Datenbank. Hier kann ein Backup erstellt und heruntergeladen werden.</text:p>
        </text:list-item>
        <text:list-item>
          <text:p text:style-name="Numbering_20_1_Content"> Werkzeug: SSH-Client - Verwaltung des Systems auf Kommandozeile - aber im Browser</text:p>
        </text:list-item>
        <text:list-item>
          <text:p text:style-name="Numbering_20_1_Content"> Werkzeug: File-Transfer - Dateien zur Notfallbox übertragen und von dieser herunterladen</text:p>
        </text:list-item>
        <text:list-item>
          <text:p text:style-name="Numbering_20_1_Content"> Werkzeug: phpMyAdmin - Verwaltung des Datenbank-Servers</text:p>
        </text:list-item>
        <text:list-item>
          <text:p text:style-name="Numbering_20_1_Content"> Werkzeug: Kiwix - Verwaltung des Kiwix-Servers</text:p>
        </text:list-item>
        <text:list-item>
          <text:p text:style-name="Numbering_20_1_Content"> Im Status finden sich alle wichtigen System- und Laufzeitparameter inklusive der Netzwerkkonfiguration zum Nachschauen und Herunterladen</text:p>
        </text:list-item>
        <text:list-item>
          <text:p text:style-name="Numbering_20_1_Content"> Mit dem Neustart kann man die ganze Notfallbox zurücksetzen. Es werden dabei keine Daten gelöscht.</text:p>
        </text:list-item>
        <text:list-item>
          <text:p text:style-name="Numbering_20_1_Content_Last"> Auch ein Notfallsystem muss einmal ausgeschaltet werden - z.B. vor einer Demontage oder einem Akku-Tausch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usb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sys:syslog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31</meta:creation-date>
    <dc:creator>Generated</dc:creator>
    <dc:date>2026-09-08T16::08:31</dc:date>
    <dc:language>en-US</dc:language>
    <meta:editing-cycles>1</meta:editing-cycles>
    <meta:editing-duration>PT0S</meta:editing-duration>
    <dc:title>nfb:x:verwaltung:web:menue:sys:system-config</dc:title>
  </office:meta>
</office:document-meta>
</file>