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74d8554e940e6aa5b5bf11e2a098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sys:konfiguration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ys:gpio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ys:funktionsmodule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konfiguration_2"/><text:bookmark-start text:name="konfiguration"/>Konfiguration<text:bookmark-end text:name="__RefHeading___konfiguration_2"/><text:bookmark-end text:name="konfiguration"/></text:h>
      <text:p text:style-name="Text_20_body">Hier werden wichtige Parameter eingestellt, welche für den Betrieb der Notfallbox relevant sind, und entweder an keiner öffentlichen Stelle - oder an mehreren - vorkommen.</text:p>
      <text:p text:style-name="Text_20_body">Inzwischen kann die Konfiguration über einen Button (nicht im Bild) als druckreife PDF heruntergeladen werden.</text:p>
      <text:p text:style-name="Text_20_body"><draw:frame draw:style-name="mediacenter" draw:name="0" text:anchor-type="paragraph" draw:z-index="0" svg:width="15.875cm" svg:height="11.117354740061cm"><draw:image xlink:href="Pictures/f474d8554e940e6aa5b5bf11e2a098c6.png" xlink:type="simple" xlink:show="embed" xlink:actuate="onLoad"/></draw:frame></text:p>
      <text:list text:style-name="Numbering_20_1" text:continue-numbering="false">
        <text:list-item>
          <text:p text:style-name="Numbering_20_1_Content_First"> Zeitintervall (Minuten) für das Schreiben des Syslog - oder ausschalten desselben („Nicht aktiviert“)</text:p>
        </text:list-item>
        <text:list-item>
          <text:p text:style-name="Numbering_20_1_Content"> Zeit-Intervall (Stunde des Tages) für das Anlagen des Datenbank-Backups</text:p>
        </text:list-item>
        <text:list-item>
          <text:p text:style-name="Numbering_20_1_Content"> Der Name der Notfallbox, welcher in der Titelleiste angezeigt wird.</text:p>
        </text:list-item>
        <text:list-item>
          <text:p text:style-name="Numbering_20_1_Content_Last"> Das Passwort für den Datenbank-Benutzer „notfallbox“. Dieses ist schwierig zu ändern, weil hierzu das Root-Passwort der Datenbank notwendig ist. Diese Einstellung soll aber auch ins Setup wandern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ys:gpio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ys:funktionsmodule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7:43</meta:creation-date>
    <dc:creator>Generated</dc:creator>
    <dc:date>2026-09-08T16::07:43</dc:date>
    <dc:language>en-US</dc:language>
    <meta:editing-cycles>1</meta:editing-cycles>
    <meta:editing-duration>PT0S</meta:editing-duration>
    <dc:title>nfb:x:verwaltung:web:menue:sys:konfiguration</dc:title>
  </office:meta>
</office:document-meta>
</file>