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9068018052a19a82d2737987ff62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sys:funktionsmodule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sys:konfiguratio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sys:datenbank-backup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funktionsmodule_2"/><text:bookmark-start text:name="funktionsmodule"/>Funktionsmodule<text:bookmark-end text:name="__RefHeading___funktionsmodule_2"/><text:bookmark-end text:name="funktionsmodule"/></text:h>
      <text:p text:style-name="Text_20_body">Diese Seite steuert konkret, welche Funktionen in der Notfallbox zur Verfügung stehen.
Mittels den roten (nicht aktiv) und grünen (aktiv) Schaltflächen kann die jeweilige Funktion ganz einfach aus-/ein-geschaltet werden.</text:p>
      <text:p text:style-name="Text_20_body">Die Sortierung entspricht derjenigen in den Bedien-Menüs. Alle Funktionen sind mit einer Erklärung versehen. Für den Benutzer werden die jeweiligen Funktionen dann ein- oder ausgeblendet, laufen jedoch im Hintergrund unsichtbar weiter.</text:p>
      <text:p text:style-name="Text_20_body">Inzwischen kann die Übersicht der ein- oder ausgeschalteten Funktionsmodule über einen Button (nicht im Bild) als druckreife PDF heruntergeladen werden.</text:p>
      <text:p text:style-name="Text_20_body"><draw:frame draw:style-name="media" draw:name="0" text:anchor-type="as-char" draw:z-index="0" svg:width="10.583333333333cm" svg:height="10.336936437546cm"><draw:image xlink:href="Pictures/449068018052a19a82d2737987ff6252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sys:konfiguratio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sys:datenbank-backup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7:28</meta:creation-date>
    <dc:creator>Generated</dc:creator>
    <dc:date>2026-09-08T16::07:28</dc:date>
    <dc:language>en-US</dc:language>
    <meta:editing-cycles>1</meta:editing-cycles>
    <meta:editing-duration>PT0S</meta:editing-duration>
    <dc:title>nfb:x:verwaltung:web:menue:sys:funktionsmodule</dc:title>
  </office:meta>
</office:document-meta>
</file>