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c5ed08e892e2c4d1f1f45668607c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sys:datenbank-backup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sys:funktionsmodul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tools:ssh-client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datenbank-backup_2"/><text:bookmark-start text:name="datenbank-backup"/>Datenbank-Backup<text:bookmark-end text:name="__RefHeading___datenbank-backup_2"/><text:bookmark-end text:name="datenbank-backup"/></text:h>
      <text:p text:style-name="Text_20_body">Im Hintergrund der Notfallbox läuft ein relationaler Datenbank-Server (MariaDB, ein MySQL-Derrivat). Hier sind alle Einstellungen, Parameter, Eingaben, Texte etc. hinterlegt, mit welchen die Notfallbox arbeiten muss - sprich: Parameter und variable Daten. <text:span text:style-name="Strong_20_Emphasis">Aus Sicherheitsgründen wird ein Restore nur über <text:a xlink:type="simple" xlink:href="https://notfallbox.info/doku.php?id=nfb:x:verwaltung:web:menue:tools:phpmyadmin" text:style-name="Internet_20_link" text:visited-style-name="Visited_20_Internet_20_Link">phpMyAdmin</text:a> möglich sein</text:span> und bleiben (vielleicht zukünftig über das Setup).<text:line-break/>
<text:line-break/>
Aus Erfahrung heraus können Datenbanken nicht häufig genug gesichert werden. Daher haben finden wir hier folgende Möglichkeiten vor:</text:p>
      <text:list text:style-name="Numbering_20_1" text:continue-numbering="false">
        <text:list-item>
          <text:p text:style-name="Numbering_20_1_Content_First"> Button zum manuellen Start einer Sicherung</text:p>
        </text:list-item>
        <text:list-item>
          <text:p text:style-name="Numbering_20_1_Content"> Hinweis, ob ein automatischer Backup aktiviert ist und um welche Uhrzeit dieser stattfindet</text:p>
        </text:list-item>
        <text:list-item>
          <text:p text:style-name="Numbering_20_1_Content"> Button zum Download der Sicherungsdatei (SQL-Dump)</text:p>
        </text:list-item>
        <text:list-item>
          <text:p text:style-name="Numbering_20_1_Content_Last"> Button zum Löschen einer Sicherungsdatei</text:p>
        </text:list-item>
      </text:list>
      <text:p text:style-name="Text_20_body"><draw:frame draw:style-name="media" draw:name="0" text:anchor-type="as-char" draw:z-index="0" svg:width="13.229166666667cm" svg:height="5.514533837293cm"><draw:image xlink:href="Pictures/04c5ed08e892e2c4d1f1f45668607cee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sys:funktionsmodul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tools:ssh-client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9T03::10:36</meta:creation-date>
    <dc:creator>Generated</dc:creator>
    <dc:date>2026-09-09T03::10:36</dc:date>
    <dc:language>en-US</dc:language>
    <meta:editing-cycles>1</meta:editing-cycles>
    <meta:editing-duration>PT0S</meta:editing-duration>
    <dc:title>nfb:x:verwaltung:web:menue:sys:datenbank-backup</dc:title>
  </office:meta>
</office:document-meta>
</file>