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40cc224bf7dff53077759d8ab7adbb.png"/>
  <manifest:file-entry manifest:media-type="image/png" manifest:full-path="Pictures/eea96fbc1a63e94e0ca3cdf0ff3ede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startseite:startseite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admin-startsei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eigene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startseite_2"/><text:bookmark-start text:name="startseite"/>Startseite<text:bookmark-end text:name="__RefHeading___startseite_2"/><text:bookmark-end text:name="startseite"/></text:h>
      <text:p text:style-name="Text_20_body">Hierunter sind alle Module zusammengefasst, welche sich auf der Benutzer-Startseite anzeigen lassen. Durch einen Klick/Tipp auf JA resp. NEIN kann das jeweilige Modul aus- oder eingeblendet werden. Die Daten der Module werden in der Datenbank gespeichert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efault:</text:p>
          </table:table-cell>
          <table:table-cell office:value-type="string" table:style-name="tablecell">
            <text:p text:style-name="tablealignleft">ALLE Module sind eingeschaltet!</text:p>
          </table:table-cell>
        </table:table-row>
      </table:table>
      <text:p text:style-name="Text_20_body"><draw:frame draw:style-name="media" draw:name="0" text:anchor-type="as-char" draw:z-index="0" svg:width="13.229166666667cm" svg:height="5.808917604913cm"><draw:image xlink:href="Pictures/2e40cc224bf7dff53077759d8ab7adbb.png" xlink:type="simple" xlink:show="embed" xlink:actuate="onLoad"/></draw:frame><text:line-break/>
<draw:frame draw:style-name="media" draw:name="1" text:anchor-type="as-char" draw:z-index="1" svg:width="13.229166666667cm" svg:height="5.808917604913cm"><draw:image xlink:href="Pictures/eea96fbc1a63e94e0ca3cdf0ff3ede1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admin-startsei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eigen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03::08:03</meta:creation-date>
    <dc:creator>Generated</dc:creator>
    <dc:date>2026-09-09T03::08:03</dc:date>
    <dc:language>en-US</dc:language>
    <meta:editing-cycles>1</meta:editing-cycles>
    <meta:editing-duration>PT0S</meta:editing-duration>
    <dc:title>nfb:x:verwaltung:web:menue:startseite:startseite</dc:title>
  </office:meta>
</office:document-meta>
</file>