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a8bd958983dcbb4e195e710df63d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startseite:lage"/><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ereignis"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startseite:ampel" text:style-name="Internet_20_link" text:visited-style-name="Visited_20_Internet_20_Link">⇒</text:a></text:p>
          </table:table-cell>
        </table:table-row>
      </table:table>
      <text:h text:style-name="Heading_20_3" text:outline-level="3"><text:bookmark-start text:name="__RefHeading___startseitelage-meldung_2"/><text:bookmark-start text:name="startseitelage-meldung"/>Startseite: Lage-Meldung<text:bookmark-end text:name="__RefHeading___startseitelage-meldung_2"/><text:bookmark-end text:name="startseitelage-meldung"/></text:h>
      <text:p text:style-name="Text_20_body">Einblendbares Modul zur Darstellung von Lagemeldungen, welche auf dem aktuellen Ereignis basieren. Beispiele:</text:p>
      <text:list text:style-name="List_20_1" text:continue-numbering="false">
        <text:list-item>
          <text:p text:style-name="List_20_1_Content_First"> Die Bevölkerung wird weiträumig evakuiert. Die A9, A6 und A72 sind im Bereich Nürnberg vollkommen überlastet. Meiden Sie diesesn Bereich großräumig.</text:p>
        </text:list-item>
        <text:list-item>
          <text:p text:style-name="List_20_1_Content"> Die Turnhalle in Bad Wildsee wurde als Notunterkunft für Familien eingerichtet. Bitte melden Sie sich bei Bedarf am Haupteingang.</text:p>
        </text:list-item>
        <text:list-item>
          <text:p text:style-name="List_20_1_Content_Last"> Die Reparaturarbeiten dauern an. Der Energieversorger spricht noch von mindestens 5 Stunden Stromausfall.</text:p>
        </text:list-item>
      </text:list>
      <text:p text:style-name="Text_20_body">Es kann HTML und CSS genutzt werden. Alles, was man im weissen Feld eingibt, kann nach einem Druck auf „Speichern“ im rotumrandeten Feld genauso dargestellt werden, wie dies auf der Startseite aussehen würde.<text:line-break/>
<draw:frame draw:style-name="media" draw:name="0" text:anchor-type="as-char" draw:z-index="0" svg:width="13.229166666667cm" svg:height="7.0667521158854cm"><draw:image xlink:href="Pictures/66a8bd958983dcbb4e195e710df63df5.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ereignis"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startseite:ampel"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7:37</meta:creation-date>
    <dc:creator>Generated</dc:creator>
    <dc:date>2026-09-08T16::07:37</dc:date>
    <dc:language>en-US</dc:language>
    <meta:editing-cycles>1</meta:editing-cycles>
    <meta:editing-duration>PT0S</meta:editing-duration>
    <dc:title>nfb:x:verwaltung:web:menue:startseite:lage</dc:title>
  </office:meta>
</office:document-meta>
</file>