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0bde57fe438a5630fd8fe5c22e0a7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verwaltung:web:menue:startseite:ereignis"/><text:bookmark-start text:name="__RefHeading___notfallboxverwaltung_1"/><text:bookmark-start text:name="notfallboxverwaltung"/>Notfallbox: Verwaltung<text:bookmark-end text:name="__RefHeading___notfallboxverwaltung_1"/><text:bookmark-end text:name="notfallboxverwaltung"/></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startseite:eigene"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startseite:lage" text:style-name="Internet_20_link" text:visited-style-name="Visited_20_Internet_20_Link">⇒</text:a></text:p>
          </table:table-cell>
        </table:table-row>
      </table:table>
      <text:h text:style-name="Heading_20_3" text:outline-level="3"><text:bookmark-start text:name="__RefHeading___startseiteereignis-meldung_2"/><text:bookmark-start text:name="startseiteereignis-meldung"/>Startseite: Ereignis-Meldung<text:bookmark-end text:name="__RefHeading___startseiteereignis-meldung_2"/><text:bookmark-end text:name="startseiteereignis-meldung"/></text:h>
      <text:p text:style-name="Text_20_body">Dieser Bereich ist dafür vorgesehen, die Benutzer mit einer kurzen Meldung darüber zu informieren, was genau geschehen ist (Grundgeschehen, Initialereignis etc). Beispiele:</text:p>
      <text:list text:style-name="List_20_1" text:continue-numbering="false">
        <text:list-item>
          <text:p text:style-name="List_20_1_Content_First"> Reaktorunfall im AKW Tihange (B)</text:p>
        </text:list-item>
        <text:list-item>
          <text:p text:style-name="List_20_1_Content"> Das Ahrtal wurde durch eine nicht an die Bevölkerung durchgegebene Flut überschwemmt. Zahlreiche Regionen sind von der Außenwelt abgeschnitten.</text:p>
        </text:list-item>
        <text:list-item>
          <text:p text:style-name="List_20_1_Content_Last"> Durch Baggerarbeiten wurden die Glasfaserleitungen zwischen Köln und Düsseldorf beschädigt. Katastrophenschutz-Leuchttürme wurden ausgerufen und besetzt.</text:p>
        </text:list-item>
      </text:list>
      <text:p text:style-name="Text_20_body">Es kann HTML und CSS genutzt werden. Alles, was man im weissen Feld eingibt, kann nach einem Druck auf „Speichern“ im orangen Feld genauso dargestellt werden, wie dies auf der Startseite aussehen würde.<text:line-break/>
<draw:frame draw:style-name="media" draw:name="0" text:anchor-type="as-char" draw:z-index="0" svg:width="13.229166666667cm" svg:height="10.128580729167cm"><draw:image xlink:href="Pictures/c0bde57fe438a5630fd8fe5c22e0a700.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startseite:eigene"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startseite:lage"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9T03::03:20</meta:creation-date>
    <dc:creator>Generated</dc:creator>
    <dc:date>2026-09-09T03::03:20</dc:date>
    <dc:language>en-US</dc:language>
    <meta:editing-cycles>1</meta:editing-cycles>
    <meta:editing-duration>PT0S</meta:editing-duration>
    <dc:title>nfb:x:verwaltung:web:menue:startseite:ereignis</dc:title>
  </office:meta>
</office:document-meta>
</file>