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5705c3668d59b1bbd44290bff93609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web:menue:startseite:eigene"/><text:bookmark-start text:name="__RefHeading___notfallboxverwaltung_1"/><text:bookmark-start text:name="notfallboxverwaltung"/>Notfallbox: Verwaltung<text:bookmark-end text:name="__RefHeading___notfallboxverwaltung_1"/><text:bookmark-end text:name="notfallboxverwaltung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startseite:startseite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startseite:ereignis" text:style-name="Internet_20_link" text:visited-style-name="Visited_20_Internet_20_Link">⇒</text:a></text:p>
          </table:table-cell>
        </table:table-row>
      </table:table>
      <text:h text:style-name="Heading_20_3" text:outline-level="3"><text:bookmark-start text:name="__RefHeading___startseiteeigene_startseite_2"/><text:bookmark-start text:name="startseiteeigene_startseite"/>Startseite: Eigene Startseite<text:bookmark-end text:name="__RefHeading___startseiteeigene_startseite_2"/><text:bookmark-end text:name="startseiteeigene_startseite"/></text:h>
      <text:p text:style-name="Text_20_body">Die Notfallbox bietet eine vollständig frei konfigurier- und programmierbare (HTML/CSS)-Startseite. Diese kann mit eigenen Inhalten gefüllt und ANSTATT aller anderen Startseiten-Optionen - oder auch zusätzlich - angezeigt werden. Dies bleibt dem Verwalter überlassen.<text:line-break/>
<text:line-break/>
Der Text wird 1:1 so angezeigt, wie er im schwarzen Rahmen zu sehen ist - lediglich ohne den Rahmen.
<draw:frame draw:style-name="media" draw:name="0" text:anchor-type="as-char" draw:z-index="0" svg:width="13.229166666667cm" svg:height="13.047037964122cm"><draw:image xlink:href="Pictures/b5705c3668d59b1bbd44290bff93609f.pn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startseite:startseite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startseite:ereignis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9T15::35:43</meta:creation-date>
    <dc:creator>Generated</dc:creator>
    <dc:date>2026-09-09T15::35:43</dc:date>
    <dc:language>en-US</dc:language>
    <meta:editing-cycles>1</meta:editing-cycles>
    <meta:editing-duration>PT0S</meta:editing-duration>
    <dc:title>nfb:x:verwaltung:web:menue:startseite:eigene</dc:title>
  </office:meta>
</office:document-meta>
</file>