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30727c8ccc9e1681592a5d2351f4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tartseite:ampel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lag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regel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startseitestatus-ampel_2"/><text:bookmark-start text:name="startseitestatus-ampel"/>Startseite: Status-Ampel<text:bookmark-end text:name="__RefHeading___startseitestatus-ampel_2"/><text:bookmark-end text:name="startseitestatus-ampel"/></text:h>
      <text:p text:style-name="Text_20_body">Verwaltet die Status-Ampel auf der Startseite, welche manchen Menschen einen schnelleren und besseren Überblick bietet als reiner Text.
<draw:frame draw:style-name="mediacenter" draw:name="0" text:anchor-type="paragraph" draw:z-index="0" svg:width="10.583333333333cm" svg:height="6.5172570390554cm"><draw:image xlink:href="Pictures/ba30727c8ccc9e1681592a5d2351f47b.png" xlink:type="simple" xlink:show="embed" xlink:actuate="onLoad"/></draw:frame></text:p>
      <text:list text:style-name="Numbering_20_1" text:continue-numbering="false">
        <text:list-item>
          <text:p text:style-name="Numbering_20_1_Content_First"> Für die ersten vier Einträge kann der Titel geändert werden. Wir haben hier die vier Felder mit „Internet“, „Stromnetz“, „Katastrophenalarm“ und „Leuchttürme“ vorbelegt.</text:p>
        </text:list-item>
        <text:list-item>
          <text:p text:style-name="Numbering_20_1_Content"> Im zweiten Freitextfeld trägt man einen Status ein wie beispielsweise „Ausgefallen“ oder „Läuft problemlos“. Die Texte speichert man dann über „Speichern.“</text:p>
        </text:list-item>
        <text:list-item>
          <text:p text:style-name="Numbering_20_1_Content"> Klickt man auf EIN, wird der Text ausgeschaltet - d.H. NICHT angezeigt auf der Startseite.<text:line-break/>  Klickt man auf AUS, wird der Text auf der Startseite angezeigt.</text:p>
        </text:list-item>
        <text:list-item>
          <text:p text:style-name="Numbering_20_1_Content"> Den Bereich der KatS-Fachdienste kann man vollständig ein und aus schalten.<text:line-break/>  Ein weisses EIN auf grünen Grund bedeutet: Der Text wird angezeigt.<text:line-break/>  Ein weisses AUS auf rotem Grund bedeutet: Der Text wird NICHT angezeigt.</text:p>
        </text:list-item>
        <text:list-item>
          <text:p text:style-name="Numbering_20_1_Content"> Im Block der KatS-Fachdienste kann man nur den Freitext für den Status ändern und Speichern.</text:p>
        </text:list-item>
        <text:list-item>
          <text:p text:style-name="Numbering_20_1_Content_Last"> Klickt man auf die Ampel kann diese zwischen Grün, gelb und Rot umgeschaltet werde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tartseite:lage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tartseite:regel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12</meta:creation-date>
    <dc:creator>Generated</dc:creator>
    <dc:date>2026-09-08T16::08:12</dc:date>
    <dc:language>en-US</dc:language>
    <meta:editing-cycles>1</meta:editing-cycles>
    <meta:editing-duration>PT0S</meta:editing-duration>
    <dc:title>nfb:x:verwaltung:web:menue:startseite:ampel</dc:title>
  </office:meta>
</office:document-meta>
</file>