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310d5ae49bf56d7641072c22b6fc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reg:personen-registrierung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etb:benutzerverwaltung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nw:nachschlagewerke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registrierung_2"/><text:bookmark-start text:name="registrierung"/>Registrierung<text:bookmark-end text:name="__RefHeading___registrierung_2"/><text:bookmark-end text:name="registrierung"/></text:h>
      <text:p text:style-name="Text_20_body">Die Personenregistrierung muss natürlich auch verwaltet werden. 
<draw:frame draw:style-name="mediacenter" draw:name="0" text:anchor-type="paragraph" draw:z-index="0" svg:width="10.583333333333cm" svg:height="12.359060402685cm"><draw:image xlink:href="Pictures/b3310d5ae49bf56d7641072c22b6fc15.png" xlink:type="simple" xlink:show="embed" xlink:actuate="onLoad"/></draw:frame>
Folgende Optionen stehen zur Verfügung:</text:p>
      <text:list text:style-name="Numbering_20_1" text:continue-numbering="false">
        <text:list-item>
          <text:p text:style-name="Numbering_20_1_Content_First"> Die Registrierungsnummern können mit einem Präfix versehen werden, so dass man anhand der Nummer erkennen kann, wer diese Person registriert hat. Die Nummer lautet im Anzeigebeispiel: <text:span text:style-name="Strong_20_Emphasis">NFB_000001</text:span></text:p>
        </text:list-item>
        <text:list-item>
          <text:p text:style-name="Numbering_20_1_Content"> Die Personenliste kann als CSV-Tabelle gespeichert und damit in Excel oder andere Datenbanken importiert werden.</text:p>
        </text:list-item>
        <text:list-item>
          <text:p text:style-name="Numbering_20_1_Content"> Die Personenliste kann als SQL-Dump gespeichert und somit in lokale SQL-Datenbanken im portiert werden.</text:p>
        </text:list-item>
        <text:list-item>
          <text:p text:style-name="Numbering_20_1_Content"> Die Personenliste kann als ausdruckbare PDF-Datei heruntergeladen werden.</text:p>
        </text:list-item>
        <text:list-item>
          <text:p text:style-name="Numbering_20_1_Content"> Setzt man die Datenbank zurück, werden alle Personendaten gelöscht UND die Registrierungsnummern auf <text:span text:style-name="Strong_20_Emphasis">1</text:span> zurückgesetzt.</text:p>
        </text:list-item>
        <text:list-item>
          <text:p text:style-name="Numbering_20_1_Content_Last"> Leert man die Datenbank, werden nur die Personenlisten gelöscht. Die Registrierungsnummern laufen weiter. Die nächste verfügbare Registrierungsnummer wird in dem Fenster orange hervorgehoben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etb:benutzerverwaltung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nw:nachschlagewerke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9:43</meta:creation-date>
    <dc:creator>Generated</dc:creator>
    <dc:date>2026-09-08T16::09:43</dc:date>
    <dc:language>en-US</dc:language>
    <meta:editing-cycles>1</meta:editing-cycles>
    <meta:editing-duration>PT0S</meta:editing-duration>
    <dc:title>nfb:x:verwaltung:web:menue:reg:personen-registrierung</dc:title>
  </office:meta>
</office:document-meta>
</file>