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599950fe7e0166eb8e37290b7da4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nw:pdf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notfunk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nachschlagewerkepdf_2"/><text:bookmark-start text:name="nachschlagewerkepdf"/>Nachschlagewerke: PDF<text:bookmark-end text:name="__RefHeading___nachschlagewerkepdf_2"/><text:bookmark-end text:name="nachschlagewerkepdf"/></text:h>
      <text:p text:style-name="Text_20_body">Nicht alles kann man in Datenbanken ablegen. Oft ist die Darstellung in einer PDF-Datei wesentlich hilfreicher. Daher können wir über die Notfallbox auch beliebige PDF-Dateien zur Online-Anzeige resp. Download anbieten. </text:p>
      <text:p text:style-name="Text_20_body">In diesem Bereich verwalten wir die vorhandenen PDF-Dateien. Die Standard-Ansicht lässt nur die Anzeige und Löschung von PDF-Dateien zu. Ein verborgener Bereich zur Einordnung neuer PDF erscheint erst, wenn durch den <text:a xlink:type="simple" xlink:href="https://notfallbox.info/doku.php?id=nfb:x:upload:inhaltsverzeichnis" text:style-name="Internet_20_link" text:visited-style-name="Visited_20_Internet_20_Link">Datei-Upload</text:a> neue PDF-Dateien auf die Notfallbox gelangen.<text:line-break/>
<draw:frame draw:style-name="media" draw:name="0" text:anchor-type="as-char" draw:z-index="0" svg:width="13.229166666667cm" svg:height="8.2440079893475cm"><draw:image xlink:href="Pictures/db599950fe7e0166eb8e37290b7da4b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nw:kiwix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nw:notfunk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16</meta:creation-date>
    <dc:creator>Generated</dc:creator>
    <dc:date>2026-09-08T16::08:16</dc:date>
    <dc:language>en-US</dc:language>
    <meta:editing-cycles>1</meta:editing-cycles>
    <meta:editing-duration>PT0S</meta:editing-duration>
    <dc:title>nfb:x:verwaltung:web:menue:nw:pdf</dc:title>
  </office:meta>
</office:document-meta>
</file>