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274f036d0534e3f15d5bad1837d0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nw:nachschlagewerke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reg:personen-registrierung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nw:kiwix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nachschlagewerke_2"/><text:bookmark-start text:name="nachschlagewerke"/>Nachschlagewerke<text:bookmark-end text:name="__RefHeading___nachschlagewerke_2"/><text:bookmark-end text:name="nachschlagewerke"/></text:h>
      <text:p text:style-name="Text_20_body">Diese bilden das zentrale Element der Notfallbox - jene grundlegende Idee, aus welchem die Notfallbox überhaupt entstanden ist. In diesem Fenster steht die Anzeige / das verbergen folgender Nutzerfunktionen zur Auswahl (Default: ALLE EIN)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Nachschlagewerke</text:p>
          </table:table-cell>
          <table:table-cell office:value-type="string" table:style-name="tablecell">
            <text:p text:style-name="tablealignleft">Diese können hiermit als Ganzes angezeigt oder ausgeblendet werden für den Nutzer</text:p>
          </table:table-cell>
        </table:table-row>
        <table:table-row>
          <table:table-cell office:value-type="string" table:style-name="tablecell">
            <text:p text:style-name="tablealignleft">Kiwix</text:p>
          </table:table-cell>
          <table:table-cell office:value-type="string" table:style-name="tablecell">
            <text:p text:style-name="tablealignleft">Die Datenbanken des Kiwix-Servers (Wikis) können hier direkt ausgewählt werden. Diese werden dann online im Browser angezeigt und sind dann auch durchsuchbar.</text:p>
          </table:table-cell>
        </table:table-row>
        <table:table-row>
          <table:table-cell office:value-type="string" table:style-name="tablecell">
            <text:p text:style-name="tablealignleft">PDF</text:p>
          </table:table-cell>
          <table:table-cell office:value-type="string" table:style-name="tablecell">
            <text:p text:style-name="tablealignleft">PDF-Dokumente bilden alles ab, was nicht in den Wikis steht. Die Dokumente kann man online lesen oder herunterladen auf das eigene gerät.</text:p>
          </table:table-cell>
        </table:table-row>
        <table:table-row>
          <table:table-cell office:value-type="string" table:style-name="tablecell">
            <text:p text:style-name="tablealignleft">Notfunk-Wiki</text:p>
          </table:table-cell>
          <table:table-cell office:value-type="string" table:style-name="tablecell">
            <text:p text:style-name="tablealignleft">Ein eigenständiges Wiki-System, welches Auskunft über alles gibt, was mit Notfunk für Jedermann und für Funkamateure zu tuen hat.</text:p>
          </table:table-cell>
        </table:table-row>
      </table:table>
      <text:p text:style-name="Text_20_body">Zum Ein- und Ausschalten der Funktionen auch hier bitte wieder auf JA resp. NEIN klicken/tippen.
<draw:frame draw:style-name="media" draw:name="0" text:anchor-type="as-char" draw:z-index="0" svg:width="10.583333333333cm" svg:height="9.4321637426901cm"><draw:image xlink:href="Pictures/c5274f036d0534e3f15d5bad1837d02e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reg:personen-registrierung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nw:kiwix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9:27</meta:creation-date>
    <dc:creator>Generated</dc:creator>
    <dc:date>2026-09-08T16::09:27</dc:date>
    <dc:language>en-US</dc:language>
    <meta:editing-cycles>1</meta:editing-cycles>
    <meta:editing-duration>PT0S</meta:editing-duration>
    <dc:title>nfb:x:verwaltung:web:menue:nw:nachschlagewerke</dc:title>
  </office:meta>
</office:document-meta>
</file>