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114d5cebeab0b4d5617f9f6463ed85a.svg"/>
  <manifest:file-entry manifest:media-type="image/png" manifest:full-path="Pictures/ec0694c89ad7eb2b101af564b411a912.png"/>
  <manifest:file-entry manifest:media-type="image/png" manifest:full-path="Pictures/390053fa004e2e83e1f29ceaacce4a3c.png"/>
  <manifest:file-entry manifest:media-type="image/png" manifest:full-path="Pictures/ad929a400208327dc41ef557456fa1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mqtt:notfall-nachrichte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sm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etb:einsatztagebuch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notfall-nachrichten_2"/><text:bookmark-start text:name="notfall-nachrichten"/>Notfall-Nachrichten<text:bookmark-end text:name="__RefHeading___notfall-nachrichten_2"/><text:bookmark-end text:name="notfall-nachrichten"/></text:h>
      <text:p text:style-name="Text_20_body">Hierbei handelt es sich schon um die Vorbereitungen für eine zukünftige Anwendung - nämlich dem Empfang von MQTT-Nachrichten (über welches System auch immer).</text:p>
      <text:p text:style-name="Text_20_body">Da dieses System aber noch nicht in Betrieb ist in der Notfallbox 140 kann man hier aktuell nur eine leere Tabelle sichern oder eine leere Tabelle leeren <draw:frame draw:style-name="media" draw:name="0" text:anchor-type="as-char" draw:z-index="0" svg:width="" svg:rel-width="100%" svg:height="0cm"><draw:image xlink:href="Pictures/6114d5cebeab0b4d5617f9f6463ed85a.svg" xlink:type="simple" xlink:show="embed" xlink:actuate="onLoad"/></draw:frame> <text:span text:style-name=""><text:span text:style-name="Strong_20_Emphasis">Wir arbeiten daran</text:span></text:span></text:p>
      <text:p text:style-name="Text_20_body"><draw:frame draw:style-name="mediacenter" draw:name="1" text:anchor-type="paragraph" draw:z-index="1" svg:width="10.583333333333cm" svg:height="3.9206439393939cm"><draw:image xlink:href="Pictures/ec0694c89ad7eb2b101af564b411a912.png" xlink:type="simple" xlink:show="embed" xlink:actuate="onLoad"/></draw:frame>
<draw:frame draw:style-name="mediacenter" draw:name="2" text:anchor-type="paragraph" draw:z-index="2" svg:width="10.583333333333cm" svg:height="4.6181818181818cm"><draw:image xlink:href="Pictures/390053fa004e2e83e1f29ceaacce4a3c.png" xlink:type="simple" xlink:show="embed" xlink:actuate="onLoad"/></draw:frame>
<draw:frame draw:style-name="mediacenter" draw:name="3" text:anchor-type="paragraph" draw:z-index="3" svg:width="10.583333333333cm" svg:height="4.2381494122108cm"><draw:image xlink:href="Pictures/ad929a400208327dc41ef557456fa1a1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sm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etb:einsatztagebuch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3::09:18</meta:creation-date>
    <dc:creator>Generated</dc:creator>
    <dc:date>2026-09-09T03::09:18</dc:date>
    <dc:language>en-US</dc:language>
    <meta:editing-cycles>1</meta:editing-cycles>
    <meta:editing-duration>PT0S</meta:editing-duration>
    <dc:title>nfb:x:verwaltung:web:menue:mqtt:notfall-nachrichten</dc:title>
  </office:meta>
</office:document-meta>
</file>