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333626f739e350561bb67d8833dc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mqtt:loesche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mqtt:exportie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etb:einsatztagebuch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notfall-nachrichtenliste_loeschen_2"/><text:bookmark-start text:name="notfall-nachrichtenliste_loeschen"/>Notfall-Nachrichten: Liste löschen<text:bookmark-end text:name="__RefHeading___notfall-nachrichtenliste_loeschen_2"/><text:bookmark-end text:name="notfall-nachrichtenliste_loeschen"/></text:h>
      <text:p text:style-name="Text_20_body">Natürlich kann man die Liste mit den Notfallnachrichten auch löschen, ohne dass man in die Datenbank einsteigen muss. </text:p>
      <text:p text:style-name="Text_20_body">Im Endeffekt klickt/tippt man hier auf den lila Button - und leert damit die komplette Liste der empfangenen Notfallnachrichten. Die Datenbank-Tabelle wird damit nicht gelöscht, sondern nur geleert.<text:line-break/>
<draw:frame draw:style-name="media" draw:name="0" text:anchor-type="as-char" draw:z-index="0" svg:width="13.229166666667cm" svg:height="5.3694852941176cm"><draw:image xlink:href="Pictures/79333626f739e350561bb67d8833dc31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mqtt:exportie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etb:einsatztagebuch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38</meta:creation-date>
    <dc:creator>Generated</dc:creator>
    <dc:date>2026-09-08T16::08:38</dc:date>
    <dc:language>en-US</dc:language>
    <meta:editing-cycles>1</meta:editing-cycles>
    <meta:editing-duration>PT0S</meta:editing-duration>
    <dc:title>nfb:x:verwaltung:web:menue:mqtt:loeschen</dc:title>
  </office:meta>
</office:document-meta>
</file>