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96ccfa58a9179f24101e92ddbfeb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mqtt:exportieren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mqtt:notfall-nachricht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mqtt:loeschen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notfall-nachrichtenliste_exportieren_2"/><text:bookmark-start text:name="notfall-nachrichtenliste_exportieren"/>Notfall-Nachrichten: Liste exportieren<text:bookmark-end text:name="__RefHeading___notfall-nachrichtenliste_exportieren_2"/><text:bookmark-end text:name="notfall-nachrichtenliste_exportieren"/></text:h>
      <text:p text:style-name="Text_20_body">Sind Notfallnachrichten (in der Datenbank) vorhanden, so können diese mittels dieser Funktion im CSV-Format exportiert und somit in jeder beliebigen Datenbank oder Tabellenkalkulation eingelesen und weiterverarbeitet werden.</text:p>
      <text:p text:style-name="Text_20_body">Über den Lila Button wird der Export gestartet und steht dann im Anschluss als CSV-Datei zum Download bereit. Es können mehrere Export-Listen vorgehalten werden - z.B. als Datensicherung.<text:line-break/>
<draw:frame draw:style-name="media" draw:name="0" text:anchor-type="as-char" draw:z-index="0" svg:width="10.583333333333cm" svg:height="5.4068955890564cm"><draw:image xlink:href="Pictures/8c96ccfa58a9179f24101e92ddbfeb84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mqtt:notfall-nachrichte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mqtt:loesche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8:50</meta:creation-date>
    <dc:creator>Generated</dc:creator>
    <dc:date>2026-09-08T16::08:50</dc:date>
    <dc:language>en-US</dc:language>
    <meta:editing-cycles>1</meta:editing-cycles>
    <meta:editing-duration>PT0S</meta:editing-duration>
    <dc:title>nfb:x:verwaltung:web:menue:mqtt:exportieren</dc:title>
  </office:meta>
</office:document-meta>
</file>