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0bfa6b90b92ae1d176689af61e347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kommunikation:sms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kommunikation:foru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mqtt:notfall-nachrichten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kommunikationkurznachrichten_2"/><text:bookmark-start text:name="kommunikationkurznachrichten"/>Kommunikation: Kurznachrichten<text:bookmark-end text:name="__RefHeading___kommunikationkurznachrichten_2"/><text:bookmark-end text:name="kommunikationkurznachrichten"/></text:h>
      <text:p text:style-name="Text_20_body">Der Kurznachrichtendienst ist ein Online-Chat, ohne Benutzerverwaltung etc. JEDER kann dort etwas posten - quasi eine elektronische Pinnwand. 
<draw:frame draw:style-name="mediacenter" draw:name="0" text:anchor-type="paragraph" draw:z-index="0" svg:width="10.583333333333cm" svg:height="3.9434216985763cm"><draw:image xlink:href="Pictures/a0bfa6b90b92ae1d176689af61e347c1.png" xlink:type="simple" xlink:show="embed" xlink:actuate="onLoad"/></draw:frame>
Hier kann das Passwort für die Admin-Funktion der Kurznachrichten geändert werden (Standard: <text:span text:style-name="Strong_20_Emphasis">notfallbox</text:span>).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kommunikation:foru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mqtt:notfall-nachrichten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8:33</meta:creation-date>
    <dc:creator>Generated</dc:creator>
    <dc:date>2026-09-08T16::08:33</dc:date>
    <dc:language>en-US</dc:language>
    <meta:editing-cycles>1</meta:editing-cycles>
    <meta:editing-duration>PT0S</meta:editing-duration>
    <dc:title>nfb:x:verwaltung:web:menue:kommunikation:sms</dc:title>
  </office:meta>
</office:document-meta>
</file>