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93518c729b78e8162da0fc319a5e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kommunikation:kommunikation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tartseite:offlin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kommunikation:citadel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kommunikation_2"/><text:bookmark-start text:name="kommunikation"/>Kommunikation<text:bookmark-end text:name="__RefHeading___kommunikation_2"/><text:bookmark-end text:name="kommunikation"/></text:h>
      <text:p text:style-name="Text_20_body">Dieser Bereich verwaltet die Benutzer-Funktionen für die Kommunikation. Diese können mit JA angezeigt und NEIN verborgen werden. Die Funktionen sind im Einzelne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efault</text:p>
          </table:table-cell>
          <table:table-cell office:value-type="string" table:style-name="tableheader">
            <text:p text:style-name="Table_20_Heading">Funktion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Kommunikationsbereich</text:p>
          </table:table-cell>
          <table:table-cell office:value-type="string" table:style-name="tablecell">
            <text:p text:style-name="tablealignleft">Zeigt / Verbirgt den vollständigen Kommunikationsbereich inklusive aller unten genannten Funktionen.</text:p>
          </table:table-cell>
        </table:table-row>
        <table:table-row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Citadel</text:p>
          </table:table-cell>
          <table:table-cell office:value-type="string" table:style-name="tablecell">
            <text:p text:style-name="tablealignleft">Eine Groupware mit EMail, Kalender, Messaging und Foren-Funktionen</text:p>
          </table:table-cell>
        </table:table-row>
        <table:table-row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Forum</text:p>
          </table:table-cell>
          <table:table-cell office:value-type="string" table:style-name="tablecell">
            <text:p text:style-name="tablealignleft">Ein leichtgewichtiges Austausch-Forum anstelle von Citadel</text:p>
          </table:table-cell>
        </table:table-row>
        <table:table-row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Kurznachrichten</text:p>
          </table:table-cell>
          <table:table-cell office:value-type="string" table:style-name="tablecell">
            <text:p text:style-name="tablealignleft">Messenger-ähnliche kurznachrichten, welche im Browser angezeigt werden</text:p>
          </table:table-cell>
        </table:table-row>
        <table:table-row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MQTT</text:p>
          </table:table-cell>
          <table:table-cell office:value-type="string" table:style-name="tablecell">
            <text:p text:style-name="tablealignleft">Empfang und Darstellung von Notfallnachrichten für MQTT</text:p>
          </table:table-cell>
        </table:table-row>
      </table:table>
      <text:p text:style-name="Text_20_body"><draw:frame draw:style-name="media" draw:name="0" text:anchor-type="as-char" draw:z-index="0" svg:width="13.229166666667cm" svg:height="6.8268613607189cm"><draw:image xlink:href="Pictures/7e93518c729b78e8162da0fc319a5e85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tartseite:offlin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kommunikation:citadel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53</meta:creation-date>
    <dc:creator>Generated</dc:creator>
    <dc:date>2026-09-08T16::08:53</dc:date>
    <dc:language>en-US</dc:language>
    <meta:editing-cycles>1</meta:editing-cycles>
    <meta:editing-duration>PT0S</meta:editing-duration>
    <dc:title>nfb:x:verwaltung:web:menue:kommunikation:kommunikation</dc:title>
  </office:meta>
</office:document-meta>
</file>