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49e02899250f1168b04ccb40d86c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kommunikation:forum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kommunikation:citadel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kommunikation:sms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kommunikationaustausch-forum_2"/><text:bookmark-start text:name="kommunikationaustausch-forum"/>Kommunikation: Austausch-Forum<text:bookmark-end text:name="__RefHeading___kommunikationaustausch-forum_2"/><text:bookmark-end text:name="kommunikationaustausch-forum"/></text:h>
      <text:p text:style-name="Text_20_body">Dieses Forum bietet eine „leichtgewichtige Alternative“ zu Citadel an. </text:p>
      <text:p text:style-name="Text_20_body"><draw:frame draw:style-name="media" draw:name="0" text:anchor-type="as-char" draw:z-index="0" svg:width="13.229166666667cm" svg:height="5.6219044081228cm"><draw:image xlink:href="Pictures/ed49e02899250f1168b04ccb40d86cc2.png" xlink:type="simple" xlink:show="embed" xlink:actuate="onLoad"/></draw:frame>
Hier kann das Admin-Passwort für das Forum geändert werden (Standard: <text:span text:style-name="Strong_20_Emphasis">notfallbox</text:span>)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kommunikation:citadel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kommunikation:sms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8:46</meta:creation-date>
    <dc:creator>Generated</dc:creator>
    <dc:date>2026-09-08T16::08:46</dc:date>
    <dc:language>en-US</dc:language>
    <meta:editing-cycles>1</meta:editing-cycles>
    <meta:editing-duration>PT0S</meta:editing-duration>
    <dc:title>nfb:x:verwaltung:web:menue:kommunikation:forum</dc:title>
  </office:meta>
</office:document-meta>
</file>