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fbc256785eb8bbea323caae98512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kommunikation:citadel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kommunikati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kommunikation:forum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kommunikationcitadel-groupware_2"/><text:bookmark-start text:name="kommunikationcitadel-groupware"/>Kommunikation: Citadel-Groupware<text:bookmark-end text:name="__RefHeading___kommunikationcitadel-groupware_2"/><text:bookmark-end text:name="kommunikationcitadel-groupware"/></text:h>
      <text:p text:style-name="Text_20_body">In der aktuellen Version (Notfallbox 120) bietet diese Web-Seite lediglich Informationen an über die Citadel-Groupware. Wir hoffen, dass wir auf dieser Seite eine einfach Konfiguration von Citadel werden integrieren können, sind dieses Projekt jedoch noch nicht angegangen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Selbst wenn Funktion Citadel für den Benutzer verborgen bleibt, kann Citadel unter der IP-Adresse mit dem Port 8090 angesprochen und genutzt werden.</text:p>
          </table:table-cell>
        </table:table-row>
      </table:table>
      <text:p text:style-name="Text_20_body"><draw:frame draw:style-name="media" draw:name="0" text:anchor-type="as-char" draw:z-index="0" svg:width="13.229166666667cm" svg:height="8.9662128088754cm"><draw:image xlink:href="Pictures/abfbc256785eb8bbea323caae98512e3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kommunikation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kommunikation:forum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19</meta:creation-date>
    <dc:creator>Generated</dc:creator>
    <dc:date>2026-09-08T16::08:19</dc:date>
    <dc:language>en-US</dc:language>
    <meta:editing-cycles>1</meta:editing-cycles>
    <meta:editing-duration>PT0S</meta:editing-duration>
    <dc:title>nfb:x:verwaltung:web:menue:kommunikation:citadel</dc:title>
  </office:meta>
</office:document-meta>
</file>