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6339fc6a1f9d6fac74fe931c1ed6a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info:informationen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nw:notfunk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info:telefon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informationen_2"/><text:bookmark-start text:name="informationen"/>Informationen<text:bookmark-end text:name="__RefHeading___informationen_2"/><text:bookmark-end text:name="informationen"/></text:h>
      <text:p text:style-name="Text_20_body">Manchmal benötigt man schnell Informationen, ohne ein PDF oder ein Wiki durchsuchen zu wollen. Daher bietet der Informationsbereich zusätzlich zu den Nachschlagewerken Informationen schnell, einfach und schnörkellos für die Benutzer.</text:p>
      <text:p text:style-name="Text_20_body">Zum Ändern bitte auf JA / NEIN klicken. Default: ALLE EIN</text:p>
      <table:table table:style-name="Table">
        <table:table-column/>
        <table:table-column/>
        <table:table-row>
          <table:table-cell office:value-type="string" table:style-name="tablecell">
            <text:p text:style-name="tablealignleft">Informationsbereich</text:p>
          </table:table-cell>
          <table:table-cell office:value-type="string" table:style-name="tablecell">
            <text:p text:style-name="tablealignleft">Anzeigen / Verbergen des gesamten Informationsbereiches.</text:p>
          </table:table-cell>
        </table:table-row>
        <table:table-row>
          <table:table-cell office:value-type="string" table:style-name="tablecell">
            <text:p text:style-name="tablealignleft">Telefonnummern</text:p>
          </table:table-cell>
          <table:table-cell office:value-type="string" table:style-name="tablecell">
            <text:p text:style-name="tablealignleft">Anzeige / Verbergen einer Liste mit wichtigen Telefonnummern.</text:p>
          </table:table-cell>
        </table:table-row>
        <table:table-row>
          <table:table-cell office:value-type="string" table:style-name="tablecell">
            <text:p text:style-name="tablealignleft">Eigene Informationsseite</text:p>
          </table:table-cell>
          <table:table-cell office:value-type="string" table:style-name="tablecell">
            <text:p text:style-name="tablealignleft">Freitext-Seite für Informationen aller Art</text:p>
          </table:table-cell>
        </table:table-row>
        <table:table-row>
          <table:table-cell office:value-type="string" table:style-name="tablecell">
            <text:p text:style-name="tablealignleft">Notruf- und Notfunk-Kanäle</text:p>
          </table:table-cell>
          <table:table-cell office:value-type="string" table:style-name="tablecell">
            <text:p text:style-name="tablealignleft">Empfehlungen zu Not-Funk-Kanälen/.Frequenzen für Jedermann und den Amateurfunkdienst</text:p>
          </table:table-cell>
        </table:table-row>
      </table:table>
      <text:p text:style-name="Text_20_body"><draw:frame draw:style-name="media" draw:name="0" text:anchor-type="as-char" draw:z-index="0" svg:width="13.229166666667cm" svg:height="7.4245323129252cm"><draw:image xlink:href="Pictures/06339fc6a1f9d6fac74fe931c1ed6a99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nw:notfunk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info:telefon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5T13::37:09</meta:creation-date>
    <dc:creator>Generated</dc:creator>
    <dc:date>2026-09-15T13::37:09</dc:date>
    <dc:language>en-US</dc:language>
    <meta:editing-cycles>1</meta:editing-cycles>
    <meta:editing-duration>PT0S</meta:editing-duration>
    <dc:title>nfb:x:verwaltung:web:menue:info:informationen</dc:title>
  </office:meta>
</office:document-meta>
</file>