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53a0828398b63af50df6be5f50db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info:eigene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info:telef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info:notfunk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informationeneigene_info-seite_2"/><text:bookmark-start text:name="informationeneigene_info-seite"/>Informationen: Eigene Info-Seite<text:bookmark-end text:name="__RefHeading___informationeneigene_info-seite_2"/><text:bookmark-end text:name="informationeneigene_info-seite"/></text:h>
      <text:p text:style-name="Text_20_body">Eine Freitext-Seite, auf welcher alles hinterlegt werden kann, was sich der Verwalter vorstellen kann …. Rufnummern von lokalen VIP … Bezugsquellen für Lebensmittel und Brennholz … woe liegt der Schlüssel für den Sportplatz und wie schalte ich seine Beleuchtung ein … etc pp.<text:line-break/>
<text:line-break/>
Die Infos werden im weissen Feld eingetragen und dann gespeichert. Das was sich im schwarzen Kasten befindet, ist das Aussehen der Info-Seite (ohne den schwarzen Kasten). HTML und CSS sind möglich. Somit kann die eigene Info-Seite vollkommen frei gestaltet werden - ganz so wie die <text:a xlink:type="simple" xlink:href="https://notfallbox.info/doku.php?id=nfb:x:verwaltung:web:menue:startseite:eigene" text:style-name="Internet_20_link" text:visited-style-name="Visited_20_Internet_20_Link">Eigene Startseite</text:a><text:line-break/>
<draw:frame draw:style-name="media" draw:name="0" text:anchor-type="as-char" draw:z-index="0" svg:width="13.229166666667cm" svg:height="10.498316293411cm"><draw:image xlink:href="Pictures/ce53a0828398b63af50df6be5f50db54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info:telef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info:notfunk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03::06:10</meta:creation-date>
    <dc:creator>Generated</dc:creator>
    <dc:date>2026-09-09T03::06:10</dc:date>
    <dc:language>en-US</dc:language>
    <meta:editing-cycles>1</meta:editing-cycles>
    <meta:editing-duration>PT0S</meta:editing-duration>
    <dc:title>nfb:x:verwaltung:web:menue:info:eigene</dc:title>
  </office:meta>
</office:document-meta>
</file>