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1dd44831633114b791c46ad4663a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etb:einsatztagebuch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benutzerverwaltung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einsatztagebuch_2"/><text:bookmark-start text:name="einsatztagebuch"/>Einsatztagebuch<text:bookmark-end text:name="__RefHeading___einsatztagebuch_2"/><text:bookmark-end text:name="einsatztagebuch"/></text:h>
      <text:p text:style-name="Text_20_body">In diesem Bereich wird das Einsatztagebuch verwaltet. Folgende Optionen stehen zur Auswahl:
<draw:frame draw:style-name="mediacenter" draw:name="0" text:anchor-type="paragraph" draw:z-index="0" svg:width="7.9375cm" style:rel-width="100%" svg:height="10.372194513716cm" style:rel-height="scale"><draw:image xlink:href="Pictures/2a1dd44831633114b791c46ad4663a31.png" xlink:type="simple" xlink:show="embed" xlink:actuate="onLoad"/></draw:frame></text:p>
      <text:list text:style-name="Numbering_20_1" text:continue-numbering="false">
        <text:list-item>
          <text:p text:style-name="Numbering_20_1_Content_First"> Export des Tagebuchs als CSV-Datei (z.B. für den Excel-Import)</text:p>
        </text:list-item>
        <text:list-item>
          <text:p text:style-name="Numbering_20_1_Content"> Export des Tagebuchs als SQL-Dump (z.B. für den Import in eine lokale Datenbank)</text:p>
        </text:list-item>
        <text:list-item>
          <text:p text:style-name="Numbering_20_1_Content"> Export des Tagebuchs als druckbare PDF-Datei</text:p>
        </text:list-item>
        <text:list-item>
          <text:p text:style-name="Numbering_20_1_Content"> Export der Benutzerliste als CSV-Datei</text:p>
        </text:list-item>
        <text:list-item>
          <text:p text:style-name="Numbering_20_1_Content"> Export der Benutzerliste als SQL-Dump</text:p>
        </text:list-item>
        <text:list-item>
          <text:p text:style-name="Numbering_20_1_Content"> Export der Benutzerliste als ddruckbare PDF-Datei</text:p>
        </text:list-item>
        <text:list-item>
          <text:p text:style-name="Numbering_20_1_Content"> Das Tagebuch wird geleert. Die Benutzerliste bleibt erhalten.</text:p>
        </text:list-item>
        <text:list-item>
          <text:p text:style-name="Numbering_20_1_Content"> Die Benutzerliste wird geleert. Das Tagebuch bleibt erhalten.</text:p>
        </text:list-item>
        <text:list-item>
          <text:p text:style-name="Numbering_20_1_Content_Last"> Hier können Tagebuch und Benutzerliste gemeinsam geleert werd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benutzerverwaltung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8::09:16</meta:creation-date>
    <dc:creator>Generated</dc:creator>
    <dc:date>2026-09-10T08::09:16</dc:date>
    <dc:language>en-US</dc:language>
    <meta:editing-cycles>1</meta:editing-cycles>
    <meta:editing-duration>PT0S</meta:editing-duration>
    <dc:title>nfb:x:verwaltung:web:menue:etb:einsatztagebuch</dc:title>
  </office:meta>
</office:document-meta>
</file>