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87c5fab0508fbdce6868ff0df549eb.png"/>
  <manifest:file-entry manifest:media-type="image/png" manifest:full-path="Pictures/908da9c8db81bdecdacb4fe3c3e19e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dd:zim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dd:osm-kart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dd:pdf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datei-dienstezim_2"/><text:bookmark-start text:name="datei-dienstezim"/>Datei-Dienste: ZIM<text:bookmark-end text:name="__RefHeading___datei-dienstezim_2"/><text:bookmark-end text:name="datei-dienstezim"/></text:h>
      <text:p text:style-name="Text_20_body">Die ZIM-Datenbanken sind nicht nur online in der Notfallbox (im Browser) anzeigbar, sondern stehen dem Benutzer auch zum direkten Download zur Verfügung stehen. So kann ein Benutzer ein lokales Kiwix-System betreiben. Ein Set aus ZIM-Dateien stellen wir über das <text:a xlink:type="simple" xlink:href="https://notfallbox.info/doku.php?id=nfb:x:verwaltung:setup:zim" text:style-name="Internet_20_link" text:visited-style-name="Visited_20_Internet_20_Link">Setup (ZIM)</text:a> zur Verfügung.
<draw:frame draw:style-name="mediacenter" draw:name="0" text:anchor-type="paragraph" draw:z-index="0" svg:width="10.583333333333cm" svg:height="6.1582462253194cm"><draw:image xlink:href="Pictures/d187c5fab0508fbdce6868ff0df549eb.png" xlink:type="simple" xlink:show="embed" xlink:actuate="onLoad"/></draw:frame></text:p>
      <text:list text:style-name="Numbering_20_1" text:continue-numbering="false">
        <text:list-item>
          <text:p text:style-name="Numbering_20_1_Content_First"> Ein Klick/Tipp auf diesen Link öffnet die Datei im Kiwix-System der Notfallbox in einem neuen Tab.</text:p>
        </text:list-item>
        <text:list-item>
          <text:p text:style-name="Numbering_20_1_Content"> Ein Klick/Tipp auf den Dateinamen lädt die ZIM-Datei herunter. </text:p>
        </text:list-item>
        <text:list-item>
          <text:p text:style-name="Numbering_20_1_Content"> Mit dem Mülleimer können die ZIM-Dateien aus dem Kiwix-System und von der Notfallbox gelöscht werden.</text:p>
        </text:list-item>
        <text:list-item>
          <text:p text:style-name="Numbering_20_1_Content"> Mit dem <text:a xlink:type="simple" xlink:href="https://notfallbox.info/doku.php?id=nfb:x:upload:inhaltsverzeichnis" text:style-name="Internet_20_link" text:visited-style-name="Visited_20_Internet_20_Link">File-Transfer</text:a> können neue ZIM-Dateien auf der Notfallbox platziert werden. </text:p>
        </text:list-item>
        <text:list-item>
          <text:p text:style-name="Numbering_20_1_Content_Last"> Diese erscheinen dann in diesem Fenster nach einem Klick auf „Refresh“:</text:p>
        </text:list-item>
      </text:list>
      <text:p text:style-name="Text_20_body"><draw:frame draw:style-name="mediacenter" draw:name="1" text:anchor-type="paragraph" draw:z-index="1" svg:width="10.583333333333cm" svg:height="5.2134646962233cm"><draw:image xlink:href="Pictures/908da9c8db81bdecdacb4fe3c3e19e32.png" xlink:type="simple" xlink:show="embed" xlink:actuate="onLoad"/></draw:frame></text:p>
      <text:list text:style-name="Numbering_20_1" text:continue-numbering="false">
        <text:list-item>
          <text:p text:style-name="Numbering_20_1_Content_First"> Ein Klick auf den Mülleimer löscht die Datei bevor diese in den Kiwix-Server eingebracht wird.</text:p>
        </text:list-item>
        <text:list-item>
          <text:p text:style-name="Numbering_20_1_Content_Last"> Mit dem Weiss/Grünen-Häckchen wird die ZIM-Datei in den Kiwix-Server der Notfallbox eingebunden und ebenso als Download-Link zur Verfügung gestellt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dd:osm-kart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dd:pdf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6:37</meta:creation-date>
    <dc:creator>Generated</dc:creator>
    <dc:date>2026-09-08T16::06:37</dc:date>
    <dc:language>en-US</dc:language>
    <meta:editing-cycles>1</meta:editing-cycles>
    <meta:editing-duration>PT0S</meta:editing-duration>
    <dc:title>nfb:x:verwaltung:web:menue:dd:zim</dc:title>
  </office:meta>
</office:document-meta>
</file>