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82d32a44a734cfc601b63af6d9f118.png"/>
  <manifest:file-entry manifest:media-type="image/png" manifest:full-path="Pictures/40098056b74b39d59dd3dab84234285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fb:x:verwaltung:web:menue:dd:pdf"/><text:bookmark-start text:name="__RefHeading___notfallboxverwaltung_1"/><text:bookmark-start text:name="notfallboxverwaltung"/>Notfallbox: Verwaltung<text:bookmark-end text:name="__RefHeading___notfallboxverwaltung_1"/><text:bookmark-end text:name="notfallboxverwaltung"/></text:h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usb" text:style-name="Internet_20_link" text:visited-style-name="Visited_20_Internet_20_Link">⇒</text:a></text:p>
          </table:table-cell>
        </table:table-row>
      </table:table>
      <text:h text:style-name="Heading_20_3" text:outline-level="3"><text:bookmark-start text:name="__RefHeading___datei-dienstepdf-dateien_2"/><text:bookmark-start text:name="datei-dienstepdf-dateien"/>Datei-Dienste: PDF-Dateien<text:bookmark-end text:name="__RefHeading___datei-dienstepdf-dateien_2"/><text:bookmark-end text:name="datei-dienstepdf-dateien"/></text:h>
      <text:p text:style-name="Text_20_body">Die Verwaltung der PDF-Dateien ist bereits <text:a xlink:type="simple" xlink:href="https://notfallbox.info/doku.php?id=nfb:x:verwaltung:web:menue:nw:pdf" text:style-name="Internet_20_link" text:visited-style-name="Visited_20_Internet_20_Link">hier</text:a> möglich. Aber natürlich gehören die PDF-Dateien zu den Datei-Diensten hinzu und haben deswegen hier noch einmal eine eigene Verwaltungsseite. Ab Installation liefern wir einige Erste-Hilfe-Anleitungen sowie eine Liste mit Trinkwasserquellen in der Bundesrepublik Deutschland und einige nützliche EBooks ab Installation mit aus.
<draw:frame draw:style-name="mediacenter" draw:name="0" text:anchor-type="paragraph" draw:z-index="0" svg:width="10.583333333333cm" svg:height="7.0419084461638cm"><draw:image xlink:href="Pictures/8b82d32a44a734cfc601b63af6d9f118.png" xlink:type="simple" xlink:show="embed" xlink:actuate="onLoad"/></draw:frame></text:p>
      <text:list text:style-name="Numbering_20_1" text:continue-numbering="false">
        <text:list-item>
          <text:p text:style-name="Numbering_20_1_Content_First"> Mit einem Klick/Tipp auf den Dateinamen kann das Dokument direkt heruntergeladen werden. </text:p>
        </text:list-item>
        <text:list-item>
          <text:p text:style-name="Numbering_20_1_Content"> Mit dem Mülleimer kann die Datei aus der Notfallbox und der Datenbank gelöscht werden.</text:p>
        </text:list-item>
        <text:list-item>
          <text:p text:style-name="Numbering_20_1_Content"> In der Beschreibung sind Details ganz nützlich.</text:p>
        </text:list-item>
        <text:list-item>
          <text:p text:style-name="Numbering_20_1_Content"> Bitte nach dem Ändern einer Beschreibung immer auf „Ändern“ klicken.</text:p>
        </text:list-item>
        <text:list-item>
          <text:p text:style-name="Numbering_20_1_Content"> Mittels des <text:a xlink:type="simple" xlink:href="https://notfallbox.info/doku.php?id=nfb:x:upload:inhaltsverzeichnis" text:style-name="Internet_20_link" text:visited-style-name="Visited_20_Internet_20_Link">File-Transfer</text:a> können neue PDF auf die Notfallbox geladen und in der Datenbank registriert werden.</text:p>
        </text:list-item>
        <text:list-item>
          <text:p text:style-name="Numbering_20_1_Content_Last"> Nach dem Hochladen einmal „Refresh“ klicken/tippen.</text:p>
        </text:list-item>
      </text:list>
      <text:p text:style-name="Text_20_body"><draw:frame draw:style-name="mediacenter" draw:name="1" text:anchor-type="paragraph" draw:z-index="1" svg:width="10.583333333333cm" svg:height="5.2134646962233cm"><draw:image xlink:href="Pictures/40098056b74b39d59dd3dab842342856.png" xlink:type="simple" xlink:show="embed" xlink:actuate="onLoad"/></draw:frame></text:p>
      <text:list text:style-name="Numbering_20_1" text:continue-numbering="false">
        <text:list-item>
          <text:p text:style-name="Numbering_20_1_Content_First"> Um eine PDF Datei für den Benutzer zur Verfügung zu stellen, benötigen wir noch eine Beschreibung</text:p>
        </text:list-item>
        <text:list-item>
          <text:p text:style-name="Numbering_20_1_Content_Last"> … und ein Klick/Tipp auf Speichern.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 table:number-columns-spanned="3">
            <text:p text:style-name="tablealignleft"><text:span text:style-name="Strong_20_Emphasis">Navigation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<text:a xlink:type="simple" xlink:href="https://notfallbox.info/doku.php?id=nfb:x:verwaltung:web:menue:dd:zim" text:style-name="Internet_20_link" text:visited-style-name="Visited_20_Internet_20_Link">⇐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inhaltsverzeichnis" text:style-name="Internet_20_link" text:visited-style-name="Visited_20_Internet_20_Link">Inhaltsverzeichnis</text:a></text:p>
          </table:table-cell>
          <table:table-cell office:value-type="string" table:style-name="tablecell">
            <text:p text:style-name="tablealignleft"><text:a xlink:type="simple" xlink:href="https://notfallbox.info/doku.php?id=nfb:x:verwaltung:web:menue:dd:usb" text:style-name="Internet_20_link" text:visited-style-name="Visited_20_Internet_20_Link">⇒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8T16::07:07</meta:creation-date>
    <dc:creator>Generated</dc:creator>
    <dc:date>2026-09-08T16::07:07</dc:date>
    <dc:language>en-US</dc:language>
    <meta:editing-cycles>1</meta:editing-cycles>
    <meta:editing-duration>PT0S</meta:editing-duration>
    <dc:title>nfb:x:verwaltung:web:menue:dd:pdf</dc:title>
  </office:meta>
</office:document-meta>
</file>