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d2326a24d9f912472ff71b72437f57e.svg"/>
  <manifest:file-entry manifest:media-type="image/png" manifest:full-path="Pictures/1c4a0b320a53079f4b2205480e495156.png"/>
  <manifest:file-entry manifest:media-type="image/png" manifest:full-path="Pictures/b4f5808b88d8d4fa84567d7da3d004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dd:osm-karten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apk-downloa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zim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datei-diensteosm-karten_2"/><text:bookmark-start text:name="datei-diensteosm-karten"/>Datei-Dienste: OSM-Karten<text:bookmark-end text:name="__RefHeading___datei-diensteosm-karten_2"/><text:bookmark-end text:name="datei-diensteosm-karten"/></text:h>
      <text:p text:style-name="Text_20_body">Wir hatten uns dazu entschieden, OpenStreetMap-Karten anzubieten, bevor wir wussten, wie groß die einzelnen Files dafür sind <draw:frame draw:style-name="media" draw:name="0" text:anchor-type="as-char" draw:z-index="0" svg:width="" svg:rel-width="100%" svg:height="0cm"><draw:image xlink:href="Pictures/ad2326a24d9f912472ff71b72437f57e.svg" xlink:type="simple" xlink:show="embed" xlink:actuate="onLoad"/></draw:frame> Grundsätzlich werden die OSM-Karten über das <text:a xlink:type="simple" xlink:href="https://notfallbox.info/doku.php?id=nfb:x:verwaltung:setup:osm" text:style-name="Internet_20_link" text:visited-style-name="Visited_20_Internet_20_Link">Setup (OSM)</text:a> installiert. Dort werden die Karten ganz frisch vom sich täglich aktualisierenden deutschen Server der <text:a xlink:type="simple" xlink:href="https://geofabrik.de" text:style-name="Internet_20_link" text:visited-style-name="Visited_20_Internet_20_Link">Geofabrik</text:a> heruntergeladen. Wir haben im Setup ein Set aus folgenden Karten kreiert, welche einzeln zur Installation ausgewählt werden können:</text:p>
      <text:list text:style-name="List_20_1" text:continue-numbering="false">
        <text:list-item>
          <text:p text:style-name="List_20_1_Content_First"> Gesamte-Karte für D, CH, AT, CZ, PL, DK, NL, B, F (also die BRD samt allen Anrainer-Staaten)</text:p>
        </text:list-item>
        <text:list-item>
          <text:p text:style-name="List_20_1_Content_Last"> Karten für jedes einzelne Bundesland der BRD</text:p>
        </text:list-item>
      </text:list>
      <text:p text:style-name="Text_20_body"><draw:frame draw:style-name="mediacenter" draw:name="1" text:anchor-type="paragraph" draw:z-index="1" svg:width="10.583333333333cm" svg:height="8.552522100884cm"><draw:image xlink:href="Pictures/1c4a0b320a53079f4b2205480e495156.png" xlink:type="simple" xlink:show="embed" xlink:actuate="onLoad"/></draw:frame></text:p>
      <text:list text:style-name="Numbering_20_1" text:continue-numbering="false">
        <text:list-item>
          <text:p text:style-name="Numbering_20_1_Content_First"> Direkter Download der einzelnen Karten auf ein lokales Speichermedium</text:p>
        </text:list-item>
        <text:list-item>
          <text:p text:style-name="Numbering_20_1_Content"> Löschen der Karte auf der Notfallbox und in der Datenbank</text:p>
        </text:list-item>
        <text:list-item>
          <text:p text:style-name="Numbering_20_1_Content"> Eindeutiger Name für die Karte</text:p>
        </text:list-item>
        <text:list-item>
          <text:p text:style-name="Numbering_20_1_Content"> Speichern nach jeder Änderung</text:p>
        </text:list-item>
        <text:list-item>
          <text:p text:style-name="Numbering_20_1_Content"> Über den <text:a xlink:type="simple" xlink:href="https://notfallbox.info/doku.php?id=nfb:x:upload:inhaltsverzeichnis" text:style-name="Internet_20_link" text:visited-style-name="Visited_20_Internet_20_Link">File-Transfer</text:a> können weitere beliebige Karten auf die Notfallbox gespielt werden. Diese müssen im Format <text:span text:style-name="Strong_20_Emphasis">*.osm.pbf</text:span> vorliegen.</text:p>
        </text:list-item>
        <text:list-item>
          <text:p text:style-name="Numbering_20_1_Content_Last"> Sind die Karten hochgeladen, klickt/tippt man einmal auf „Refresh“. Dann erscheinen die neuen Dateien in einer zusätzlichen Tabelle:</text:p>
        </text:list-item>
      </text:list>
      <text:p text:style-name="Text_20_body"><draw:frame draw:style-name="mediacenter" draw:name="2" text:anchor-type="paragraph" draw:z-index="2" svg:width="10.583333333333cm" svg:height="4.3669848262359cm"><draw:image xlink:href="Pictures/b4f5808b88d8d4fa84567d7da3d004f7.png" xlink:type="simple" xlink:show="embed" xlink:actuate="onLoad"/></draw:frame></text:p>
      <text:list text:style-name="Numbering_20_1" text:continue-numbering="false">
        <text:list-item>
          <text:p text:style-name="Numbering_20_1_Content_First"> Bitte eine aussagekräftige Beschreibung eingeben</text:p>
        </text:list-item>
        <text:list-item>
          <text:p text:style-name="Numbering_20_1_Content_Last"> Auf „Speichern“ tippen/klicken.</text:p>
        </text:list-item>
      </text:list>
      <text:p text:style-name="Text_20_body">Nun sind die neuen Karten im System und der Datenbank gespeichert und für den Benutzer verfügbar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apk-downloa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zi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7:34</meta:creation-date>
    <dc:creator>Generated</dc:creator>
    <dc:date>2026-09-08T16::07:34</dc:date>
    <dc:language>en-US</dc:language>
    <meta:editing-cycles>1</meta:editing-cycles>
    <meta:editing-duration>PT0S</meta:editing-duration>
    <dc:title>nfb:x:verwaltung:web:menue:dd:osm-karten</dc:title>
  </office:meta>
</office:document-meta>
</file>