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6d816d9742b3950cba50181f6ffe60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verwaltung:web:menue:dd:datei-dienste"/><text:bookmark-start text:name="__RefHeading___notfallboxverwaltung_1"/><text:bookmark-start text:name="notfallboxverwaltung"/>Notfallbox: Verwaltung<text:bookmark-end text:name="__RefHeading___notfallboxverwaltung_1"/><text:bookmark-end text:name="notfallboxverwaltung"/></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web:menue:info:notfunk" text:style-name="Internet_20_link" text:visited-style-name="Visited_20_Internet_20_Link">⇐</text:a></text:p>
          </table:table-cell>
          <table:table-cell office:value-type="string" table:style-name="tablecell">
            <text:p text:style-name="tablealignleft"><text:a xlink:type="simple" xlink:href="https://notfallbox.info/doku.php?id=nfb:x:verwaltung:web: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web:menue:dd:mini-cloud" text:style-name="Internet_20_link" text:visited-style-name="Visited_20_Internet_20_Link">⇒</text:a></text:p>
          </table:table-cell>
        </table:table-row>
      </table:table>
      <text:h text:style-name="Heading_20_3" text:outline-level="3"><text:bookmark-start text:name="__RefHeading___datei-dienste_2"/><text:bookmark-start text:name="datei-dienste"/>Datei-Dienste<text:bookmark-end text:name="__RefHeading___datei-dienste_2"/><text:bookmark-end text:name="datei-dienste"/></text:h>
      <text:p text:style-name="Text_20_body">Bald nach der Entwicklung der ersten Notfallbox (heute als „Notfallbox Mini“ im Einsatz) wurde klar, dass wir eine Möglichkeit benötigen, auf der Notfallbox auch Dateien hochzuladen, zu verwalten und zu löschen. Dass das aus Sicherheitsgründen nicht ganz unkompliziert ist, sollte sich jeder vorstellen können.<text:line-break/>
<text:line-break/>
Grundlegend bieten die Datei-Dienste inzwischen folgende Bereiche an, welche wieder durch Klick auf JA / Nein angezeigt oder verborgen werden können (Default: ALLE EIN):</text:p>
      <table:table table:style-name="Table">
        <table:table-column/>
        <table:table-column/>
        <table:table-row>
          <table:table-cell office:value-type="string" table:style-name="tablecell">
            <text:p text:style-name="tablealignleft">Datei-Dienste</text:p>
          </table:table-cell>
          <table:table-cell office:value-type="string" table:style-name="tablecell">
            <text:p text:style-name="tablealignleft">Zeigt / Verbirgt den ganzen Funktionsbereich der Datei-Dienste</text:p>
          </table:table-cell>
        </table:table-row>
        <table:table-row>
          <table:table-cell office:value-type="string" table:style-name="tablecell">
            <text:p text:style-name="tablealignleft">Mini-Cloud</text:p>
          </table:table-cell>
          <table:table-cell office:value-type="string" table:style-name="tablecell">
            <text:p text:style-name="tablealignleft">Eine Cloud für jedermann, welche aber auch für jedermann einsehbar ist.</text:p>
          </table:table-cell>
        </table:table-row>
        <table:table-row>
          <table:table-cell office:value-type="string" table:style-name="tablecell">
            <text:p text:style-name="tablealignleft">APK-Download</text:p>
          </table:table-cell>
          <table:table-cell office:value-type="string" table:style-name="tablecell">
            <text:p text:style-name="tablealignleft">Android-Apps, welche zum Download auf das eigene Android-Device zur Verfügung stehen</text:p>
          </table:table-cell>
        </table:table-row>
        <table:table-row>
          <table:table-cell office:value-type="string" table:style-name="tablecell">
            <text:p text:style-name="tablealignleft">OSM-Karten</text:p>
          </table:table-cell>
          <table:table-cell office:value-type="string" table:style-name="tablecell">
            <text:p text:style-name="tablealignleft">OpenStreetMap-Karten (OpenSource) für die BRD und die Anrainer-Staaten</text:p>
          </table:table-cell>
        </table:table-row>
        <table:table-row>
          <table:table-cell office:value-type="string" table:style-name="tablecell">
            <text:p text:style-name="tablealignleft">ZIM</text:p>
          </table:table-cell>
          <table:table-cell office:value-type="string" table:style-name="tablecell">
            <text:p text:style-name="tablealignleft">Hier können die Kiwix-Wikis als Dateien heruntergeladen werden.</text:p>
          </table:table-cell>
        </table:table-row>
        <table:table-row>
          <table:table-cell office:value-type="string" table:style-name="tablecell">
            <text:p text:style-name="tablealignleft">PDF</text:p>
          </table:table-cell>
          <table:table-cell office:value-type="string" table:style-name="tablecell">
            <text:p text:style-name="tablealignleft">Für den Benutzer werden hier alle PDF noch einmal separat aufgeführt, weil das eben zu den Datei-Diensten dazugehört</text:p>
          </table:table-cell>
        </table:table-row>
      </table:table>
      <text:p text:style-name="Text_20_body">Auch hier gilt wieder: Klick/Tipp auf NEIN/JA zum verbergen/anzeigen:
<draw:frame draw:style-name="media" draw:name="0" text:anchor-type="as-char" draw:z-index="0" svg:width="13.229166666667cm" svg:height="6.773869877482cm"><draw:image xlink:href="Pictures/66d816d9742b3950cba50181f6ffe60c.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web:menue:info:notfunk" text:style-name="Internet_20_link" text:visited-style-name="Visited_20_Internet_20_Link">⇐</text:a></text:p>
          </table:table-cell>
          <table:table-cell office:value-type="string" table:style-name="tablecell">
            <text:p text:style-name="tablealignleft"><text:a xlink:type="simple" xlink:href="https://notfallbox.info/doku.php?id=nfb:x:verwaltung:web: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web:menue:dd:mini-cloud"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6::07:27</meta:creation-date>
    <dc:creator>Generated</dc:creator>
    <dc:date>2026-09-08T16::07:27</dc:date>
    <dc:language>en-US</dc:language>
    <meta:editing-cycles>1</meta:editing-cycles>
    <meta:editing-duration>PT0S</meta:editing-duration>
    <dc:title>nfb:x:verwaltung:web:menue:dd:datei-dienste</dc:title>
  </office:meta>
</office:document-meta>
</file>