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5eb2d99c707d86619594ac3874e02b.png"/>
  <manifest:file-entry manifest:media-type="image/png" manifest:full-path="Pictures/2276f10d924ed228bf3f162be8e1f6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dd:apk-download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dd:mini-clou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dd:osm-karten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datei-diensteapk-download_2"/><text:bookmark-start text:name="datei-diensteapk-download"/>Datei-Dienste: APK-Download<text:bookmark-end text:name="__RefHeading___datei-diensteapk-download_2"/><text:bookmark-end text:name="datei-diensteapk-download"/></text:h>
      <text:p text:style-name="Text_20_body">Die Android-Software-Pakete (APK) können mittels dem <text:a xlink:type="simple" xlink:href="https://notfallbox.info/doku.php?id=nfb:x:verwaltung:setup:apk" text:style-name="Internet_20_link" text:visited-style-name="Visited_20_Internet_20_Link">Setup (APK)</text:a> oder direkt hier im Fenster hochgeladen werden. Wir empfehlen, die Erstausstattung über das Setup zu erledigen. </text:p>
      <text:p text:style-name="Text_20_body"><draw:frame draw:style-name="mediacenter" draw:name="0" text:anchor-type="paragraph" draw:z-index="0" svg:width="10.583333333333cm" svg:height="10.004145936982cm"><draw:image xlink:href="Pictures/d25eb2d99c707d86619594ac3874e02b.png" xlink:type="simple" xlink:show="embed" xlink:actuate="onLoad"/></draw:frame></text:p>
      <text:list text:style-name="Numbering_20_1" text:continue-numbering="false">
        <text:list-item>
          <text:p text:style-name="Numbering_20_1_Content_First"> Auswahl der Kategorie für jeden Eintrag</text:p>
        </text:list-item>
        <text:list-item>
          <text:p text:style-name="Numbering_20_1_Content"> Der Dateiname kann hier direkt angeklickt und heruntergeladen werden.</text:p>
        </text:list-item>
        <text:list-item>
          <text:p text:style-name="Numbering_20_1_Content"> Ein Klick auf die Mülltonne entfernt die Datei aus dem System und löscht den Datenbankeintrag.</text:p>
        </text:list-item>
        <text:list-item>
          <text:p text:style-name="Numbering_20_1_Content"> In der Beschreibung sollte man angeben, was diese APP zu leisten vermag. APK welche über das Setup gespeichert wurden, haben hier bereits eine Beschreibung eingebaut.</text:p>
        </text:list-item>
        <text:list-item>
          <text:p text:style-name="Numbering_20_1_Content"> Nach jeder Änderung bitte „Speichern“ klicken/tippen.</text:p>
        </text:list-item>
        <text:list-item>
          <text:p text:style-name="Numbering_20_1_Content"> Mit dem <text:a xlink:type="simple" xlink:href="https://notfallbox.info/doku.php?id=nfb:x:upload:inhaltsverzeichnis" text:style-name="Internet_20_link" text:visited-style-name="Visited_20_Internet_20_Link">File-Transfer</text:a> können neue APK-Dateien auf die Notfallbox geladen werden.</text:p>
        </text:list-item>
        <text:list-item>
          <text:p text:style-name="Numbering_20_1_Content_Last"> Nach dem Datei-Upload muss einmal „Refresh“ geklickt/getippt werden. Danach erscheinen dann die neuen Dateien wie folgt:</text:p>
        </text:list-item>
      </text:list>
      <text:p text:style-name="Text_20_body"><draw:frame draw:style-name="mediacenter" draw:name="1" text:anchor-type="paragraph" draw:z-index="1" svg:width="10.583333333333cm" svg:height="7.6771904062653cm"><draw:image xlink:href="Pictures/2276f10d924ed228bf3f162be8e1f68b.png" xlink:type="simple" xlink:show="embed" xlink:actuate="onLoad"/></draw:frame></text:p>
      <text:list text:style-name="Numbering_20_1" text:continue-numbering="false">
        <text:list-item>
          <text:p text:style-name="Numbering_20_1_Content_First"> Wiederum zuerst die Kategorie auswählen</text:p>
        </text:list-item>
        <text:list-item>
          <text:p text:style-name="Numbering_20_1_Content"> Dann eine aussagekräftige Beschreibung der APP eingeben</text:p>
        </text:list-item>
        <text:list-item>
          <text:p text:style-name="Numbering_20_1_Content_Last"> Speichern</text:p>
        </text:list-item>
      </text:list>
      <text:p text:style-name="Text_20_body">Im Anschluss ist die Datei für den Benutzer verfügbar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dd:mini-cloud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dd:osm-karte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8:16</meta:creation-date>
    <dc:creator>Generated</dc:creator>
    <dc:date>2026-09-08T16::08:16</dc:date>
    <dc:language>en-US</dc:language>
    <meta:editing-cycles>1</meta:editing-cycles>
    <meta:editing-duration>PT0S</meta:editing-duration>
    <dc:title>nfb:x:verwaltung:web:menue:dd:apk-download</dc:title>
  </office:meta>
</office:document-meta>
</file>