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d73d2854082c3eadafa6a775faf4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benutzer-startseite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einstieg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admin-startseite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link_zur_benutzer-startseite_2"/><text:bookmark-start text:name="link_zur_benutzer-startseite"/>Link zur Benutzer-Startseite<text:bookmark-end text:name="__RefHeading___link_zur_benutzer-startseite_2"/><text:bookmark-end text:name="link_zur_benutzer-startseite"/></text:h>
      <text:p text:style-name="Text_20_body">Um aus dem Verwaltungs-Bereich (Admin) zur Benutzer-Ansicht zurückzukehren kann man aus dem Verwaltungs-Menü heraus jederzeit den Link „Benutzer-Startseite“ nutzen.</text:p>
      <text:p text:style-name="Text_20_body"><draw:frame draw:style-name="media" draw:name="0" text:anchor-type="as-char" draw:z-index="0" svg:width="10.583333333333cm" svg:height="3.4618380062305cm"><draw:image xlink:href="Pictures/8fd73d2854082c3eadafa6a775faf4d0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einstieg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admin-startseite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9T02::10:58</meta:creation-date>
    <dc:creator>Generated</dc:creator>
    <dc:date>2026-09-09T02::10:58</dc:date>
    <dc:language>en-US</dc:language>
    <meta:editing-cycles>1</meta:editing-cycles>
    <meta:editing-duration>PT0S</meta:editing-duration>
    <dc:title>nfb:x:verwaltung:web:menue:benutzer-startseite</dc:title>
  </office:meta>
</office:document-meta>
</file>