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09e74755147d90539d663b045529d76.png"/>
  <manifest:file-entry manifest:media-type="image/png" manifest:full-path="Pictures/32ee39a818bf6dff8034bdcad44b279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menue:admin-startseite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benutzer-startseite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startseite:startseite" text:style-name="Internet_20_link" text:visited-style-name="Visited_20_Internet_20_Link">⇒</text:a></text:p>
          </table:table-cell>
        </table:table-row>
      </table:table>
      <text:h text:style-name="Heading_20_3" text:outline-level="3"><text:bookmark-start text:name="__RefHeading___link_zur_admin-startseite_2"/><text:bookmark-start text:name="link_zur_admin-startseite"/>Link zur Admin-Startseite<text:bookmark-end text:name="__RefHeading___link_zur_admin-startseite_2"/><text:bookmark-end text:name="link_zur_admin-startseite"/></text:h>
      <text:p text:style-name="Text_20_body">Wenn man irgendwo im verschachtelten Verwaltungsmenü steckt, ist man häufig froh, schnell zur Verwaltungs-Startseite zurückkehren zu können. Daher nutzt man in diesem Fall im Verwaltungs-Menü den Link „Admin-Startseite“.<text:line-break/>
<draw:frame draw:style-name="media" draw:name="0" text:anchor-type="as-char" draw:z-index="0" svg:width="10.583333333333cm" svg:height="3.4618380062305cm"><draw:image xlink:href="Pictures/809e74755147d90539d663b045529d76.png" xlink:type="simple" xlink:show="embed" xlink:actuate="onLoad"/></draw:frame></text:p>
      <text:p text:style-name="Text_20_body">Die Startseite des Verwaltungsbereiches bietet neben dem „Hamburger-Menü“ - also dem Zugang zum Verwaltungs-Haupt-Menü„ auch eine Übersicht, welche Systemdienste auf der Notfallbox laufen könnten - und welche davon tatsächlich laufen.</text:p>
      <text:list text:style-name="List_20_1" text:continue-numbering="false">
        <text:list-item>
          <text:p text:style-name="List_20_1_Content_First"> <text:span text:style-name="Strong_20_Emphasis">remote-login</text:span> → SSH-Server, welcher durch einen externen Client oder den Web-SSH-Client angesprochen werden kann</text:p>
        </text:list-item>
        <text:list-item>
          <text:p text:style-name="List_20_1_Content"> <text:span text:style-name="Strong_20_Emphasis">Webserver</text:span> → Ist für die Darstellung der Benutzer- und Verwaltungs-Funktionen in einem Web-Browser zuständig.</text:p>
        </text:list-item>
        <text:list-item>
          <text:p text:style-name="List_20_1_Content"> <text:span text:style-name="Strong_20_Emphasis">Kiwix</text:span> → Stellt die Datenbank-Funktionalität für die ZIM-Files zur Verfügung - also die Umgebung für jeweils eigenständige Wikis</text:p>
        </text:list-item>
        <text:list-item>
          <text:p text:style-name="List_20_1_Content"> <text:span text:style-name="Strong_20_Emphasis">Filetransfer</text:span> → Ermöglicht den reibungslosen Transfer von Dateien zur und von der Notfallbox</text:p>
        </text:list-item>
        <text:list-item>
          <text:p text:style-name="List_20_1_Content"> <text:span text:style-name="Strong_20_Emphasis">Datenbank</text:span> → MariaDB (ein MySQL-Derivat) Relationales Datenbank-Management-System - Diese stellt die zentrale Datenbank für alle Konfigurationen und variablen Inhalte der Notfallbox zur Verfügung.</text:p>
        </text:list-item>
        <text:list-item>
          <text:p text:style-name="List_20_1_Content"> <text:span text:style-name="Strong_20_Emphasis">Groupware</text:span> → Die Citadel-Groupware selbst inklusive eigener Datenbank und eigenem Webserver</text:p>
        </text:list-item>
        <text:list-item>
          <text:p text:style-name="List_20_1_Content"> <text:span text:style-name="Strong_20_Emphasis">EMail-Versand</text:span> → SMTP Server im Rahmen von Citadel zum Versenden von Emails</text:p>
        </text:list-item>
        <text:list-item>
          <text:p text:style-name="List_20_1_Content"> <text:span text:style-name="Strong_20_Emphasis">Email-Empfang</text:span> → IMAP-Server im Rahmen von Citadel zum Empfangen von Emails, welche auf dem Server selbst verwaltet werden</text:p>
        </text:list-item>
        <text:list-item>
          <text:p text:style-name="List_20_1_Content"> <text:span text:style-name="Strong_20_Emphasis">Email-Empfang</text:span> → POP3-Server im Rahmen von Citadel zum Empfangen von Emails mit einem passenden Client</text:p>
        </text:list-item>
        <text:list-item>
          <text:p text:style-name="List_20_1_Content_Last"> <text:span text:style-name="Strong_20_Emphasis">Messaging</text:span> → XMPP-Server im Rahmen von Citadel - Offenes Messenger-Protokoll</text:p>
        </text:list-item>
      </text:list>
      <text:p text:style-name="Text_20_body"><draw:frame draw:style-name="media" draw:name="1" text:anchor-type="as-char" draw:z-index="1" svg:width="10.583333333333cm" svg:height="10.723113207547cm"><draw:image xlink:href="Pictures/32ee39a818bf6dff8034bdcad44b2798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benutzer-startseite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startseite:startseite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5::18:44</meta:creation-date>
    <dc:creator>Generated</dc:creator>
    <dc:date>2026-09-08T15::18:44</dc:date>
    <dc:language>en-US</dc:language>
    <meta:editing-cycles>1</meta:editing-cycles>
    <meta:editing-duration>PT0S</meta:editing-duration>
    <dc:title>nfb:x:verwaltung:web:menue:admin-startseite</dc:title>
  </office:meta>
</office:document-meta>
</file>