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05a84550a97f516ebbb81971cd0b44b.png"/>
  <manifest:file-entry manifest:media-type="image/png" manifest:full-path="Pictures/fdafaba99f54d3413ccbff038d9c0d6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einstieg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benutzer-startseite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einstieg_ins_admin-menue_2"/><text:bookmark-start text:name="einstieg_ins_admin-menue"/>Einstieg ins Admin-Menü<text:bookmark-end text:name="__RefHeading___einstieg_ins_admin-menue_2"/><text:bookmark-end text:name="einstieg_ins_admin-menue"/></text:h>
      <text:list text:style-name="Numbering_20_1" text:continue-numbering="false">
        <text:list-item>
          <text:p text:style-name="Numbering_20_1_Content_First"> Beliebigen Web-Browser starten - Alle Seiten sind in HTML, PHP und minimalem Javascript erstellt und sollten daher auf jeder Web-Engine problemlos laufen.</text:p>
        </text:list-item>
        <text:list-item>
          <text:p text:style-name="Numbering_20_1_Content"> URL eingeben</text:p>
          <text:list text:style-name="Numbering_20_1">
            <text:list-item>
              <text:p text:style-name="Numbering_20_1_Content"> Im WLAN: <text:a xlink:type="simple" xlink:href="http://10.0.0.1" text:style-name="Internet_20_link" text:visited-style-name="Visited_20_Internet_20_Link">http://10.0.0.1</text:a></text:p>
            </text:list-item>
            <text:list-item>
              <text:p text:style-name="Numbering_20_1_Content"> Im LAN: Die vom Router vergebene LAN-Adresse</text:p>
            </text:list-item>
          </text:list>
        </text:list-item>
        <text:list-item>
          <text:p text:style-name="Numbering_20_1_Content"> Die Startseite öffnet sich</text:p>
        </text:list-item>
        <text:list-item>
          <text:p text:style-name="Numbering_20_1_Content"> Das Benutzer-Menü aufklappen<text:line-break/>  <draw:frame draw:style-name="media" draw:name="0" text:anchor-type="as-char" draw:z-index="0" svg:width="5.2916666666667cm" style:rel-width="100%" svg:height="5.4450483091787cm" style:rel-height="scale"><draw:image xlink:href="Pictures/d05a84550a97f516ebbb81971cd0b44b.png" xlink:type="simple" xlink:show="embed" xlink:actuate="onLoad"/></draw:frame></text:p>
        </text:list-item>
        <text:list-item>
          <text:p text:style-name="Numbering_20_1_Content"> Den unsichtbaren Link zum Admin-Bereich öffnen:<text:line-break/>  <draw:frame draw:style-name="media" draw:name="1" text:anchor-type="as-char" draw:z-index="1" svg:width="5.2916666666667cm" style:rel-width="100%" svg:height="4.9403997144897cm" style:rel-height="scale"><draw:image xlink:href="Pictures/fdafaba99f54d3413ccbff038d9c0d64.png" xlink:type="simple" xlink:show="embed" xlink:actuate="onLoad"/></draw:frame></text:p>
        </text:list-item>
        <text:list-item>
          <text:p text:style-name="Numbering_20_1_Content"> Benutzername und Passwort eingeben (wenn der Admin-Bereich schon geschützt ist)</text:p>
        </text:list-item>
        <text:list-item>
          <text:p text:style-name="Numbering_20_1_Content_Last"> Man landet auf der <text:a xlink:type="simple" xlink:href="https://notfallbox.info/doku.php?id=nfb:x:verwaltung:web:menue:admin-startseite" text:style-name="Internet_20_link" text:visited-style-name="Visited_20_Internet_20_Link">Admin-Startseite</text:a>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benutzer-startseite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9T14::01:56</meta:creation-date>
    <dc:creator>Generated</dc:creator>
    <dc:date>2026-09-09T14::01:56</dc:date>
    <dc:language>en-US</dc:language>
    <meta:editing-cycles>1</meta:editing-cycles>
    <meta:editing-duration>PT0S</meta:editing-duration>
    <dc:title>nfb:x:verwaltung:web:einstieg</dc:title>
  </office:meta>
</office:document-meta>
</file>