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28afbd41e7986544ed8562abe9328a7.png"/>
  <manifest:file-entry manifest:media-type="image/png" manifest:full-path="Pictures/8438b0c62bbe43e75133740d3a0d6b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verwaltung:setup:zim"/><text:bookmark-start text:name="__RefHeading___notfallboxverwaltung_1"/><text:bookmark-start text:name="notfallboxverwaltung"/>Notfallbox: Verwaltung<text:bookmark-end text:name="__RefHeading___notfallboxverwaltung_1"/><text:bookmark-end text:name="notfallboxverwaltung"/></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setup:osm" text:style-name="Internet_20_link" text:visited-style-name="Visited_20_Internet_20_Link">⇐</text:a></text:p>
          </table:table-cell>
          <table:table-cell office:value-type="string" table:style-name="tablecell">
            <text:p text:style-name="tablealignleft"><text:a xlink:type="simple" xlink:href="https://notfallbox.info/doku.php?id=nfb:x:verwaltung:setup: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setup:cit" text:style-name="Internet_20_link" text:visited-style-name="Visited_20_Internet_20_Link">⇒</text:a></text:p>
          </table:table-cell>
        </table:table-row>
      </table:table>
      <text:h text:style-name="Heading_20_2" text:outline-level="2"><text:bookmark-start text:name="__RefHeading___zim_-_kiwix-datenbanken_bereitstellen_2"/><text:bookmark-start text:name="zim_-_kiwix-datenbanken_bereitstellen"/>ZIM - Kiwix-Datenbanken bereitstellen<text:bookmark-end text:name="__RefHeading___zim_-_kiwix-datenbanken_bereitstellen_2"/><text:bookmark-end text:name="zim_-_kiwix-datenbanken_bereitstellen"/></text:h>
      <text:p text:style-name="Text_20_body">KIWIX und das dazugehörige Datei-Format sind eine hinreissende Möglichkeit, ganze Online-Lexika-Sammlungen in eine einzige Datei zu packen und diese dann als Paket an andere Nutzer weiterzugeben - zum Beispiel im rahmen einer Krise oder Katastrophe.</text:p>
      <text:p text:style-name="Text_20_body">Daher stellen auch wir eine begrenzte Auswahl an ZIM-Dateien zur Verfügung. Damit wir diese nicht vorhalten müssen (wenige Kilobyte bis hin zu mehreren Gigabyte), werden diese bei der Installation im Setup durch den Verwalter frisch vom Server der Kiwix-Foundation geladen.</text:p>
      <text:p text:style-name="Text_20_body">Beim ersten Versuch ist es durchaus möglich, dass die Auswahlmaske seltsam aussieht:<text:line-break/>  <draw:frame draw:style-name="media" draw:name="0" text:anchor-type="as-char" draw:z-index="0" svg:width="10.583333333333cm" svg:height="11.120676968359cm"><draw:image xlink:href="Pictures/b28afbd41e7986544ed8562abe9328a7.png" xlink:type="simple" xlink:show="embed" xlink:actuate="onLoad"/></draw:frame><text:line-break/>  <text:span text:style-name="Strong_20_Emphasis">In diesem Fall bitte mit zweimal ESC-Taste und Auswahl END das Setup-Programm verlassen und neu Starten. Dann wieder ZIM neu anwählen. Die Auswahl-Maske sieht dann so aus (KORREKT)</text:span>:<text:line-break/>  <draw:frame draw:style-name="media" draw:name="1" text:anchor-type="as-char" draw:z-index="1" svg:width="10.583333333333cm" svg:height="8.7170758928571cm"><draw:image xlink:href="Pictures/8438b0c62bbe43e75133740d3a0d6b53.png" xlink:type="simple" xlink:show="embed" xlink:actuate="onLoad"/></draw:frame><text:line-break/>  Es handelt sich hierbei um einen Programmfehler, welchen wir noch nicht beseitigen konnten. Wir bitten um Entschuldigung. </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x:verwaltung:setup:osm" text:style-name="Internet_20_link" text:visited-style-name="Visited_20_Internet_20_Link">⇐</text:a></text:p>
          </table:table-cell>
          <table:table-cell office:value-type="string" table:style-name="tablecell">
            <text:p text:style-name="tablealignleft"><text:a xlink:type="simple" xlink:href="https://notfallbox.info/doku.php?id=nfb:x:verwaltung:setup: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x:verwaltung:setup:cit"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6::09:00</meta:creation-date>
    <dc:creator>Generated</dc:creator>
    <dc:date>2026-09-08T16::09:00</dc:date>
    <dc:language>en-US</dc:language>
    <meta:editing-cycles>1</meta:editing-cycles>
    <meta:editing-duration>PT0S</meta:editing-duration>
    <dc:title>nfb:x:verwaltung:setup:zim</dc:title>
  </office:meta>
</office:document-meta>
</file>