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1d1740e6c953b47ec5d488cc508abc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fb:x:verwaltung:setup:wap"/><text:bookmark-start text:name="__RefHeading___notfallboxverwaltung_1"/><text:bookmark-start text:name="notfallboxverwaltung"/>Notfallbox: Verwaltung<text:bookmark-end text:name="__RefHeading___notfallboxverwaltung_1"/><text:bookmark-end text:name="notfallboxverwaltung"/></text:h>
      <table:table table:style-name="Table">
        <table:table-column/>
        <table:table-column/>
        <table:table-column/>
        <table:table-row>
          <table:table-cell office:value-type="string" table:style-name="tablecell" table:number-columns-spanned="3">
            <text:p text:style-name="tablealignleft"><text:span text:style-name="Strong_20_Emphasis">Navigation</text:span></text:p>
          </table:table-cell>
          <table:covered-table-cell/>
          <table:covered-table-cell/>
        </table:table-row>
        <table:table-row>
          <table:table-cell office:value-type="string" table:style-name="tablecell">
            <text:p text:style-name="tablealignleft"><text:a xlink:type="simple" xlink:href="https://notfallbox.info/doku.php?id=nfb:x:verwaltung:setup:opt" text:style-name="Internet_20_link" text:visited-style-name="Visited_20_Internet_20_Link">⇐</text:a></text:p>
          </table:table-cell>
          <table:table-cell office:value-type="string" table:style-name="tablecell">
            <text:p text:style-name="tablealignleft"><text:a xlink:type="simple" xlink:href="https://notfallbox.info/doku.php?id=nfb:x:verwaltung:setup:inhaltsverzeichnis" text:style-name="Internet_20_link" text:visited-style-name="Visited_20_Internet_20_Link">Inhaltsverzeichnis</text:a></text:p>
          </table:table-cell>
          <table:table-cell office:value-type="string" table:style-name="tablecell">
            <text:p text:style-name="tablealignleft"><text:a xlink:type="simple" xlink:href="https://notfallbox.info/doku.php?id=nfb:x:verwaltung:setup:apk" text:style-name="Internet_20_link" text:visited-style-name="Visited_20_Internet_20_Link">⇒</text:a></text:p>
          </table:table-cell>
        </table:table-row>
      </table:table>
      <text:h text:style-name="Heading_20_2" text:outline-level="2"><text:bookmark-start text:name="__RefHeading___wap_-_aenderung_der_access-point-konfiguration_2"/><text:bookmark-start text:name="wap_-_aenderung_der_access-point-konfiguration"/>WAP - Änderung der Access-Point-Konfiguration<text:bookmark-end text:name="__RefHeading___wap_-_aenderung_der_access-point-konfiguration_2"/><text:bookmark-end text:name="wap_-_aenderung_der_access-point-konfiguration"/></text:h>
      <text:p text:style-name="Text_20_body">Der Wireless Access Point (WAP) ist der zentrale Bestandteil der Notfallbox (egal welcher Variante). Damit die Notfallbox aber auch als reiner Server oder Verwaltungstool (Server-Mode) zum Einsatz kommen kann, kann der WAP auch abgeschaltet werden. Ab Installation ist dieser Aktiv.</text:p>
      <text:p text:style-name="Text_20_body">Bei dieser Gelegenheit verpasst man dem WAP einen aussagekräftigen Namen, so dass man diesen in der Liste von WLAN auch identifizieren kann. Bei der Installation wurde ein Name nach diesem Schema vergeben:</text:p>
      <text:p text:style-name="Preformatted_20_Text">notfallbox-a1b2c3d4</text:p>
      <text:p text:style-name="Text_20_body">Die Ziffernfolge nach dem Bindestrich wurde zufällig erzeugt (Hexaxdezimal), damit nicht zwei Notfallbocxen mit dem gleichen WAP-Namen auf Sendung gehen.</text:p>
      <text:p text:style-name="Text_20_body">Bei der Aktivierung kann noch entschieden werden, ob der WAP mit PSK-verschlüsselt funken soll, oder offen für Jedermann ist. Wir empfehlen hier folgendes:</text:p>
      <text:list text:style-name="List_20_1" text:continue-numbering="false">
        <text:list-item>
          <text:p text:style-name="List_20_1_Content_First"> Notfallbox-Mini - offen für jedermann</text:p>
        </text:list-item>
        <text:list-item>
          <text:p text:style-name="List_20_1_Content"> Notfallbox (Xpi/Xpc) - offen, wenn diese als erweitere Wissenspeicher fungiert</text:p>
        </text:list-item>
        <text:list-item>
          <text:p text:style-name="List_20_1_Content_Last"> Notfallbox (Xpi/Xpc) - verschlüsselt, wenn als Server für Krisenstab o.ä. im Einsatz</text:p>
        </text:list-item>
      </text:list>
      <text:p text:style-name="Text_20_body"><draw:frame draw:style-name="media" draw:name="0" text:anchor-type="as-char" draw:z-index="0" svg:width="13.229166666667cm" svg:height="5.0906352124183cm"><draw:image xlink:href="Pictures/31d1740e6c953b47ec5d488cc508abc3.png" xlink:type="simple" xlink:show="embed" xlink:actuate="onLoad"/></draw:frame></text:p>
      <table:table table:style-name="Table">
        <table:table-column/>
        <table:table-column/>
        <table:table-column/>
        <table:table-row>
          <table:table-cell office:value-type="string" table:style-name="tablecell" table:number-columns-spanned="3">
            <text:p text:style-name="tablealignleft"><text:span text:style-name="Strong_20_Emphasis">Navigation</text:span></text:p>
          </table:table-cell>
          <table:covered-table-cell/>
          <table:covered-table-cell/>
        </table:table-row>
        <table:table-row>
          <table:table-cell office:value-type="string" table:style-name="tablecell">
            <text:p text:style-name="tablealignleft"><text:a xlink:type="simple" xlink:href="https://notfallbox.info/doku.php?id=nfb:x:verwaltung:setup:opt" text:style-name="Internet_20_link" text:visited-style-name="Visited_20_Internet_20_Link">⇐</text:a></text:p>
          </table:table-cell>
          <table:table-cell office:value-type="string" table:style-name="tablecell">
            <text:p text:style-name="tablealignleft"><text:a xlink:type="simple" xlink:href="https://notfallbox.info/doku.php?id=nfb:x:verwaltung:setup:inhaltsverzeichnis" text:style-name="Internet_20_link" text:visited-style-name="Visited_20_Internet_20_Link">Inhaltsverzeichnis</text:a></text:p>
          </table:table-cell>
          <table:table-cell office:value-type="string" table:style-name="tablecell">
            <text:p text:style-name="tablealignleft"><text:a xlink:type="simple" xlink:href="https://notfallbox.info/doku.php?id=nfb:x:verwaltung:setup:apk" text:style-name="Internet_20_link" text:visited-style-name="Visited_20_Internet_20_Link">⇒</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8T06::04:56</meta:creation-date>
    <dc:creator>Generated</dc:creator>
    <dc:date>2026-09-08T06::04:56</dc:date>
    <dc:language>en-US</dc:language>
    <meta:editing-cycles>1</meta:editing-cycles>
    <meta:editing-duration>PT0S</meta:editing-duration>
    <dc:title>nfb:x:verwaltung:setup:wap</dc:title>
  </office:meta>
</office:document-meta>
</file>