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fca3cc8514d7c9f52519cc1457b3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setup:sta"/><text:bookmark-start text:name="__RefHeading___notfallboxverwaltung_setup_03_1"/><text:bookmark-start text:name="notfallboxverwaltung_setup_03"/>Notfallbox: Verwaltung Setup 03<text:bookmark-end text:name="__RefHeading___notfallboxverwaltung_setup_03_1"/><text:bookmark-end text:name="notfallboxverwaltung_setup_03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en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sec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sta_-_uebersicht_ueber_die_aktuelle_konfiguration_2"/><text:bookmark-start text:name="sta_-_uebersicht_ueber_die_aktuelle_konfiguration"/>STA - Übersicht über die aktuelle Konfiguration<text:bookmark-end text:name="__RefHeading___sta_-_uebersicht_ueber_die_aktuelle_konfiguration_2"/><text:bookmark-end text:name="sta_-_uebersicht_ueber_die_aktuelle_konfiguration"/></text:h>
      <text:p text:style-name="Text_20_body">Anzeige aller Versionen, und des Status der Notfallbox. Nach der Installation kann man hier noch einmal den Auslieferungszustand ablesen.<text:line-break/>  <draw:frame draw:style-name="mediacenter" draw:name="0" text:anchor-type="paragraph" draw:z-index="0" svg:width="13.229166666667cm" svg:height="6.6679267473118cm"><draw:image xlink:href="Pictures/30fca3cc8514d7c9f52519cc1457b31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en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sec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9:37</meta:creation-date>
    <dc:creator>Generated</dc:creator>
    <dc:date>2026-09-08T16::09:37</dc:date>
    <dc:language>en-US</dc:language>
    <meta:editing-cycles>1</meta:editing-cycles>
    <meta:editing-duration>PT0S</meta:editing-duration>
    <dc:title>nfb:x:verwaltung:setup:sta</dc:title>
  </office:meta>
</office:document-meta>
</file>