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132f598f2e4a2f295f3c2a998c0f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sec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sta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sav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sec_-_sicherheit_einrichten_und_verwalten_2"/><text:bookmark-start text:name="sec_-_sicherheit_einrichten_und_verwalten"/>SEC - Sicherheit einrichten und verwalten<text:bookmark-end text:name="__RefHeading___sec_-_sicherheit_einrichten_und_verwalten_2"/><text:bookmark-end text:name="sec_-_sicherheit_einrichten_und_verwalten"/></text:h>
      <text:p text:style-name="Text_20_body">Modifizierung der Notfallbox-Sicherheit -  Wir empfehlen, die Sicherheit für den Admin-Bereich und alle Standard-Passwörter (siehe vorstehen) zu ändern.<text:line-break/>  <draw:frame draw:style-name="media" draw:name="0" text:anchor-type="as-char" draw:z-index="0" svg:width="13.229166666667cm" svg:height="5.0842005485641cm"><draw:image xlink:href="Pictures/6b132f598f2e4a2f295f3c2a998c0f47.png" xlink:type="simple" xlink:show="embed" xlink:actuate="onLoad"/></draw:frame><text:line-break/>
<text:span text:style-name=""><text:span text:style-name="Strong_20_Emphasis">Nicht vergessen:</text:span> Alle Passwörter und Logins notieren.</text:span></text:p>
      <text:list text:style-name="List_20_1" text:continue-numbering="false">
        <text:list-item>
          <text:p text:style-name="List_20_1_Content_First"> RPW - Änderung des Passwortes für den Benutzer <text:span text:style-name="Strong_20_Emphasis">root</text:span> - Achtung: Unter Raspberry OS (also auf einem Raspberry PI) ist das root-Passwort grundsätzlich leer. Dies verhindert einen Login per 'root' auf dem Raspberry, ein sehr wirksamer Schutzmechanismus.</text:p>
        </text:list-item>
        <text:list-item>
          <text:p text:style-name="List_20_1_Content"> LPW - Änderung des Passwortes für den Linux-Benutzer <text:span text:style-name="Strong_20_Emphasis">notfallbox</text:span><text:line-break/>  <text:span text:style-name="">Dies ist absolut notwendig und empfehlenswert, bevor die Notfallbox das erste Mal öffentlich „in die Luft“ geht.</text:span></text:p>
        </text:list-item>
        <text:list-item>
          <text:p text:style-name="List_20_1_Content"> MSG - Änderung des Passwortes für den Kurznachrichten-Dienst<text:line-break/>  <text:span text:style-name="">Dies ist absolut notwendig und empfehlenswert, bevor die Notfallbox das erste Mal öffentlich „in die Luft“ geht.</text:span></text:p>
        </text:list-item>
        <text:list-item>
          <text:p text:style-name="List_20_1_Content"> CIT - Änderung des Passwortes für den Citadel Benutzer <text:span text:style-name="Strong_20_Emphasis">notfallbox</text:span> - Natürlich nur sinnvoll, wenn CITADEL überhaupt im Einsatz ist.<text:line-break/>  <text:span text:style-name="">Dies ist absolut notwendig und empfehlenswert, bevor die Notfallbox das erste Mal öffentlich „in die Luft“ geht.</text:span></text:p>
        </text:list-item>
        <text:list-item>
          <text:p text:style-name="List_20_1_Content"> FTP - Änderung des Passwortes für den Filetransfer (Benutzer <text:span text:style-name="Strong_20_Emphasis">notfallbox</text:span>)<text:line-break/>  <text:span text:style-name="">Dies ist absolut notwendig und empfehlenswert, bevor die Notfallbox das erste Mal öffentlich „in die Luft“ geht.</text:span></text:p>
        </text:list-item>
        <text:list-item>
          <text:p text:style-name="List_20_1_Content"> DBM - Änderung des Passwortes für den Datenbank-benutzer <text:span text:style-name="Strong_20_Emphasis">root</text:span><text:line-break/>  <text:span text:style-name="">Dies ist absolut notwendig und empfehlenswert, bevor die Notfallbox das erste Mal öffentlich „in die Luft“ geht.</text:span></text:p>
        </text:list-item>
        <text:list-item>
          <text:p text:style-name="List_20_1_Content"> DBP - Änderung des Passwortes für den Datenbankbenutzer <text:span text:style-name="Strong_20_Emphasis">phpmyadmin</text:span>. Dieser wird benötigt, um die MariaDB-Datenbank mittels des Tools „phpMyAdmin“ zu verwalten<text:line-break/>  <text:span text:style-name="">Dies ist absolut notwendig und empfehlenswert, bevor die Notfallbox das erste Mal öffentlich „in die Luft“ geht.</text:span></text:p>
        </text:list-item>
        <text:list-item>
          <text:p text:style-name="List_20_1_Content"> AES - Hiermit kann die Absicherung des Admin-Bereiches (die Web-Verwaltung) der Notfallbox ein- und ausgeschaltet werden<text:line-break/>  <text:span text:style-name="">Wir empfehlen, die Sicherung unbedingt zu verwenden.</text:span></text:p>
        </text:list-item>
        <text:list-item>
          <text:p text:style-name="List_20_1_Content_Last"> APW - Änderung des Passwortes für den zuvorgenannten Admin-bereich (Web-Verwaltung)<text:line-break/>  <text:span text:style-name="">Dies ist absolut notwendig und empfehlenswert, bevor die Notfallbox das erste Mal öffentlich „in die Luft“ geht.</text:span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sta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sav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2::49:07</meta:creation-date>
    <dc:creator>Generated</dc:creator>
    <dc:date>2026-09-15T12::49:07</dc:date>
    <dc:language>en-US</dc:language>
    <meta:editing-cycles>1</meta:editing-cycles>
    <meta:editing-duration>PT0S</meta:editing-duration>
    <dc:title>nfb:x:verwaltung:setup:sec</dc:title>
  </office:meta>
</office:document-meta>
</file>