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c0f3d87e303241b33c24892821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osm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zim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osm_-_karten_fuer_die_offline-nutzung_bereitstellen_2"/><text:bookmark-start text:name="osm_-_karten_fuer_die_offline-nutzung_bereitstellen"/>OSM - Karten für die Offline-Nutzung bereitstellen<text:bookmark-end text:name="__RefHeading___osm_-_karten_fuer_die_offline-nutzung_bereitstellen_2"/><text:bookmark-end text:name="osm_-_karten_fuer_die_offline-nutzung_bereitstellen"/></text:h>
      <text:p text:style-name="Text_20_body">OpenStreetMap ist ein System von Karten, welche von Menschen und nicht von Konzernen erstellt werden. Sie stehen deswegen unter dem OpenSource-Gedanken für Jedermann kostenlos zum Download und zur Nutzung zur Verfügung.</text:p>
      <text:p text:style-name="Text_20_body">Daher stellen auch wir solche Karrten im Rahmen der Notfallbox zur Verfügung. Diese wurden bei der Installation der Notfallbox von einem bundesdeutschen Anbieter frisch geladen und gespeichert.</text:p>
      <text:p text:style-name="Text_20_body">Zur Verfügung stehen:</text:p>
      <text:list text:style-name="List_20_1" text:continue-numbering="false">
        <text:list-item>
          <text:p text:style-name="List_20_1_Content_First"> Bundesrepublik Deutschland: Gesamtkarte, Alle Bundesländer einzeln</text:p>
        </text:list-item>
        <text:list-item>
          <text:p text:style-name="List_20_1_Content"> Österreich</text:p>
        </text:list-item>
        <text:list-item>
          <text:p text:style-name="List_20_1_Content"> Schweiz</text:p>
        </text:list-item>
        <text:list-item>
          <text:p text:style-name="List_20_1_Content"> Frankreich</text:p>
        </text:list-item>
        <text:list-item>
          <text:p text:style-name="List_20_1_Content"> Luxembourg</text:p>
        </text:list-item>
        <text:list-item>
          <text:p text:style-name="List_20_1_Content"> Belgien</text:p>
        </text:list-item>
        <text:list-item>
          <text:p text:style-name="List_20_1_Content"> Niederland</text:p>
        </text:list-item>
        <text:list-item>
          <text:p text:style-name="List_20_1_Content"> Dänemark</text:p>
        </text:list-item>
        <text:list-item>
          <text:p text:style-name="List_20_1_Content"> Polen</text:p>
        </text:list-item>
        <text:list-item>
          <text:p text:style-name="List_20_1_Content_Last"> Tschechische Republik</text:p>
        </text:list-item>
      </text:list>
      <text:p text:style-name="Text_20_body">Im <text:a xlink:type="simple" xlink:href="https://notfallbox.info/doku.php?id=nfb:x:verwaltung:setup:apk" text:style-name="Internet_20_link" text:visited-style-name="Visited_20_Internet_20_Link">APK-Bereich</text:a> kann der Verwalter der Notfallbox zwei Android-Apps zur betrachtung und Nutzung von OpenStreetMap-Karten bereit stellen.
<draw:frame draw:style-name="media" draw:name="0" text:anchor-type="as-char" draw:z-index="0" svg:width="13.229166666667cm" svg:height="10.619000204248cm"><draw:image xlink:href="Pictures/ae94c0f3d87e303241b33c248928217e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ap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zi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35:57</meta:creation-date>
    <dc:creator>Generated</dc:creator>
    <dc:date>2026-09-08T14::35:57</dc:date>
    <dc:language>en-US</dc:language>
    <meta:editing-cycles>1</meta:editing-cycles>
    <meta:editing-duration>PT0S</meta:editing-duration>
    <dc:title>nfb:x:verwaltung:setup:osm</dc:title>
  </office:meta>
</office:document-meta>
</file>