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aa4790065c33fae56cb09ed4067f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opt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sav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wap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opt_-_installation_von_optionen_2"/><text:bookmark-start text:name="opt_-_installation_von_optionen"/>OPT - Installation von Optionen<text:bookmark-end text:name="__RefHeading___opt_-_installation_von_optionen_2"/><text:bookmark-end text:name="opt_-_installation_von_optionen"/></text:h>
      <text:p text:style-name="Text_20_body">Nicht jeder Benutzer oder Admin benötigt jede Funktion der Notfallbox. Daher haben wir uns entschlossen, Euch in der Zukunft verschiedene Optionen anzubieten. Diese kann man installieren oder nicht - haben aber keinen Einfluss auf die Funktion der Notfallbox selbst.</text:p>
      <text:p text:style-name="Text_20_body"><draw:frame draw:style-name="mediacenter" draw:name="0" text:anchor-type="paragraph" draw:z-index="0" svg:width="13.229166666667cm" svg:height="3.3734375cm"><draw:image xlink:href="Pictures/27aa4790065c33fae56cb09ed4067f38.png" xlink:type="simple" xlink:show="embed" xlink:actuate="onLoad"/></draw:frame></text:p>
      <text:p text:style-name="Text_20_body">Ist die Option nicht installiert? Dann wird diese zur Installation angeboten.
Ist die Option installiert, dann wird ein Update oder die Löschung der Option angeboten.</text:p>
      <text:h text:style-name="Heading_20_2" text:outline-level="2"><text:bookmark-start text:name="__RefHeading___verfuegbare_optionen_3"/><text:bookmark-start text:name="verfuegbare_optionen"/>Verfügbare Optionen<text:bookmark-end text:name="__RefHeading___verfuegbare_optionen_3"/><text:bookmark-end text:name="verfuegbare_optionen"/></text:h>
      <text:h text:style-name="Heading_20_3" text:outline-level="3"><text:bookmark-start text:name="__RefHeading___hu_-_hilfedateien_fuer_den_benutzer_4"/><text:bookmark-start text:name="hu_-_hilfedateien_fuer_den_benutzer"/>HU* - Hilfedateien für den Benutzer<text:bookmark-end text:name="__RefHeading___hu_-_hilfedateien_fuer_den_benutzer_4"/><text:bookmark-end text:name="hu_-_hilfedateien_fuer_den_benutzer"/></text:h>
      <text:p text:style-name="Text_20_body">Benötigter Speicherplatz auf dem Betriebsmedium: Ca. 1,8 MB</text:p>
      <text:list text:style-name="List_20_1" text:continue-numbering="false">
        <text:list-item>
          <text:p text:style-name="List_20_1_Content_First"> HUI → Installation</text:p>
        </text:list-item>
        <text:list-item>
          <text:p text:style-name="List_20_1_Content"> HUU → Update</text:p>
        </text:list-item>
        <text:list-item>
          <text:p text:style-name="List_20_1_Content_Last"> HUD → Löschen</text:p>
        </text:list-item>
      </text:list>
      <text:h text:style-name="Heading_20_3" text:outline-level="3"><text:bookmark-start text:name="__RefHeading___ha_-_hilfedateien_fuer_den_administrator_5"/><text:bookmark-start text:name="ha_-_hilfedateien_fuer_den_administrator"/>HA* - Hilfedateien für den Administrator<text:bookmark-end text:name="__RefHeading___ha_-_hilfedateien_fuer_den_administrator_5"/><text:bookmark-end text:name="ha_-_hilfedateien_fuer_den_administrator"/></text:h>
      <text:p text:style-name="Text_20_body">Benötigter Speicherplatz auf dem Betriebsmedium: Ca. 2,7 MB</text:p>
      <text:list text:style-name="List_20_1" text:continue-numbering="false">
        <text:list-item>
          <text:p text:style-name="List_20_1_Content_First"> HAI → Installation</text:p>
        </text:list-item>
        <text:list-item>
          <text:p text:style-name="List_20_1_Content"> HAU → Update</text:p>
        </text:list-item>
        <text:list-item>
          <text:p text:style-name="List_20_1_Content_Last"> HAD → Löschen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sav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wap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9:57</meta:creation-date>
    <dc:creator>Generated</dc:creator>
    <dc:date>2026-09-08T16::09:57</dc:date>
    <dc:language>en-US</dc:language>
    <meta:editing-cycles>1</meta:editing-cycles>
    <meta:editing-duration>PT0S</meta:editing-duration>
    <dc:title>nfb:x:verwaltung:setup:opt</dc:title>
  </office:meta>
</office:document-meta>
</file>