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ed57695f444e15900b82bb4464b87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setup:gps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setup:cit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mqt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gps_-_gps-empfaenger_einrichten_entfernen_2"/><text:bookmark-start text:name="gps_-_gps-empfaenger_einrichten_entfernen"/>GPS - GPS-Empfänger einrichten / entfernen<text:bookmark-end text:name="__RefHeading___gps_-_gps-empfaenger_einrichten_entfernen_2"/><text:bookmark-end text:name="gps_-_gps-empfaenger_einrichten_entfernen"/></text:h>
      <text:p text:style-name="Text_20_body">Der Raspberry PI besitzt leider erst ab Modell 5 eine Echtzeituhr. Eine solche kann zwar bei allen Modellen nachgerüstet werden, ist aber eben nicht selbstverständlich vorhanden. Daher kann ein GPS-Modul (aka 'GPS-Maus') angeschlossen und zur Synchronisation der Notfallbox verwendet werden.<text:line-break/>  <draw:frame draw:style-name="media" draw:name="0" text:anchor-type="as-char" draw:z-index="0" svg:width="13.229166666667cm" svg:height="4.9488080684597cm"><draw:image xlink:href="Pictures/eed57695f444e15900b82bb4464b87f1.png" xlink:type="simple" xlink:show="embed" xlink:actuate="onLoad"/></draw:frame></text:p>
      <text:p text:style-name="Text_20_body"><text:span text:style-name="Strong_20_Emphasis">Achtung:</text:span> Zeigt Setup an, dass kein GPS-Empfänger gefunden wurde an einer der USB-Ports, dann ist eine Installation zwar möglich, wird aber natürlich nicht funktionieren. Ob der GPS-Empfänger funktioniert oder nicht, kann man jederzeit im Menüpunkt STA erkennen. Wir haben gute Erfahrungen mit <text:a xlink:type="simple" xlink:href="https://www.amazon.de/dp/B07LBWF1P7?ref_=ppx_hzsearch_conn_dt_b_fed_asin_title_1" text:style-name="Internet_20_link" text:visited-style-name="Visited_20_Internet_20_Link">diesem GPS-Empfänger</text:a> gemacht. Dieser kann sowohl GPS (USA) als auch GLONASS (Russische Föderation) empfangen und auswerten. </text:p>
      <text:p text:style-name="Text_20_body">Zusammen mit der Software für den GPS-Empfänger wird zusätzlich noch ein GPS-Daemon (zum Abgleich der GPS-Zeit mit der internen Zeit) und das Software-Paket „chrony“ installiert, welches als Zeitserver dient. Natürlich nimmt einem SETUP diese Arbeit ab. 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setup:cit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setup:mqt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4::35:19</meta:creation-date>
    <dc:creator>Generated</dc:creator>
    <dc:date>2026-09-08T14::35:19</dc:date>
    <dc:language>en-US</dc:language>
    <meta:editing-cycles>1</meta:editing-cycles>
    <meta:editing-duration>PT0S</meta:editing-duration>
    <dc:title>nfb:x:verwaltung:setup:gps</dc:title>
  </office:meta>
</office:document-meta>
</file>