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473cfa6c4c23f1135985868a6347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end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allgemeine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sta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end_-_konfiguration_beenden_2"/><text:bookmark-start text:name="end_-_konfiguration_beenden"/>END - Konfiguration beenden<text:bookmark-end text:name="__RefHeading___end_-_konfiguration_beenden_2"/><text:bookmark-end text:name="end_-_konfiguration_beenden"/></text:h>
      <text:p text:style-name="Text_20_body">Alle evtl zuvor vorgenommenen Einstellungen, Installationen, De-Installationen wurden zu diesem Zeitpunkt schon gespeichert, so dass das Setup mittels END gefahrlos verlassen werden kann.<text:line-break/>  <draw:frame draw:style-name="media" draw:name="0" text:anchor-type="as-char" draw:z-index="0" svg:width="13.229166666667cm" svg:height="8.5609991859992cm"><draw:image xlink:href="Pictures/db473cfa6c4c23f1135985868a63476e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allgemeine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sta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9:42</meta:creation-date>
    <dc:creator>Generated</dc:creator>
    <dc:date>2026-09-08T16::09:42</dc:date>
    <dc:language>en-US</dc:language>
    <meta:editing-cycles>1</meta:editing-cycles>
    <meta:editing-duration>PT0S</meta:editing-duration>
    <dc:title>nfb:x:verwaltung:setup:end</dc:title>
  </office:meta>
</office:document-meta>
</file>