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92dd411160e7c0e3008733f0bede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apk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opt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osm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apk_-_android-apps_zum_download_bereitstellen_2"/><text:bookmark-start text:name="apk_-_android-apps_zum_download_bereitstellen"/>APK - Android-Apps zum Download bereitstellen<text:bookmark-end text:name="__RefHeading___apk_-_android-apps_zum_download_bereitstellen_2"/><text:bookmark-end text:name="apk_-_android-apps_zum_download_bereitstellen"/></text:h>
      <text:p text:style-name="Text_20_body">Die Initiative <text:a xlink:type="simple" xlink:href="https://deutschland-funkt.de" text:style-name="Internet_20_link" text:visited-style-name="Visited_20_Internet_20_Link">Deutschland funkt! Bürgernotfunk für JEDERMANN</text:a> stellt ein Paket von Android-Apps zur Verfügung, welche auch Offline - also ohne Mobilfunknetz - funktionieren und Hilfestellung für alle Aufgaben des Alltages bieten können.</text:p>
      <text:p text:style-name="Text_20_body">Bitte einfach die gewünschten Apps auswählen und mit OK die Installation derselben beginnen. Eine Löschung der APK-Dateien ist nur über die Web-Oberfläche möglich.<text:line-break/>  <draw:frame draw:style-name="media" draw:name="0" text:anchor-type="as-char" draw:z-index="0" svg:width="13.229166666667cm" svg:height="8.239097582038cm"><draw:image xlink:href="Pictures/5e92dd411160e7c0e3008733f0bede0b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wap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os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9:56</meta:creation-date>
    <dc:creator>Generated</dc:creator>
    <dc:date>2026-09-08T16::09:56</dc:date>
    <dc:language>en-US</dc:language>
    <meta:editing-cycles>1</meta:editing-cycles>
    <meta:editing-duration>PT0S</meta:editing-duration>
    <dc:title>nfb:x:verwaltung:setup:apk</dc:title>
  </office:meta>
</office:document-meta>
</file>