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5c203a6576ca18c9182d50bab453d3.png"/>
  <manifest:file-entry manifest:media-type="image/png" manifest:full-path="Pictures/b7e91c822124732c6a27273b9080b0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setup:allgemeines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end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allgemeines_zum_setup_2"/><text:bookmark-start text:name="allgemeines_zum_setup"/>Allgemeines zum SETUP<text:bookmark-end text:name="__RefHeading___allgemeines_zum_setup_2"/><text:bookmark-end text:name="allgemeines_zum_setup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ACHTUNG</text:span>: Das Setup-Programmm dient zur Einstellung und Anpassung unter der Voraussetzung, das ein Internet-Anschluss zur Verfügung steht, weil unter Umständen Programmteile aus den Linux-Paketquellen nachgeladen werden muss.</text:p>
          </table:table-cell>
        </table:table-row>
      </table:table>
      <text:list text:style-name="Numbering_20_1" text:continue-numbering="false">
        <text:list-item>
          <text:p text:style-name="Numbering_20_1_Content_First"> Login per ssh (notfallbox/notfallbox)</text:p>
        </text:list-item>
        <text:list-item>
          <text:p text:style-name="Preformatted_20_Text">setup</text:p>
        </text:list-item>
        <text:list-item>
          <text:p text:style-name="Numbering_20_1_Content"> Wir erhalten folgendes Menü. Die Navigation und Auswahl erfolgt mittels den Pfeiltasten der Tastatur und jeweils einem ENTER-Druck:<text:line-break/>  <draw:frame draw:style-name="media" draw:name="0" text:anchor-type="as-char" draw:z-index="0" svg:width="15.875cm" svg:height="9.9990589711418cm"><draw:image xlink:href="Pictures/f35c203a6576ca18c9182d50bab453d3.png" xlink:type="simple" xlink:show="embed" xlink:actuate="onLoad"/></draw:frame></text:p>
        </text:list-item>
        <text:list-item>
          <text:p text:style-name="Numbering_20_1_Content_Last"> In manchen Einstellungen wird das Datenbank-Passwort abgefragt.<text:line-break/>  <draw:frame draw:style-name="media" draw:name="1" text:anchor-type="as-char" draw:z-index="1" svg:width="13.229166666667cm" svg:height="2.3185137457045cm"><draw:image xlink:href="Pictures/b7e91c822124732c6a27273b9080b07f.png" xlink:type="simple" xlink:show="embed" xlink:actuate="onLoad"/></draw:frame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end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4::35:56</meta:creation-date>
    <dc:creator>Generated</dc:creator>
    <dc:date>2026-09-08T14::35:56</dc:date>
    <dc:language>en-US</dc:language>
    <meta:editing-cycles>1</meta:editing-cycles>
    <meta:editing-duration>PT0S</meta:editing-duration>
    <dc:title>nfb:x:verwaltung:setup:allgemeines</dc:title>
  </office:meta>
</office:document-meta>
</file>