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b61effea176bc0827f0d1a18da7268.png"/>
  <manifest:file-entry manifest:media-type="image/png" manifest:full-path="Pictures/e32f54eaa52275e2eb4d58bcec6f30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netzwerk:usb"/><text:bookmark-start text:name="__RefHeading___notfallboxverwaltung_netzwerk_1"/><text:bookmark-start text:name="notfallboxverwaltung_netzwerk"/>Notfallbox: Verwaltung Netzwerk<text:bookmark-end text:name="__RefHeading___notfallboxverwaltung_netzwerk_1"/><text:bookmark-end text:name="notfallboxverwaltung_netzwerk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inter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no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wlanintern_2"/><text:bookmark-start text:name="wlanintern"/>WLAN: intern<text:bookmark-end text:name="__RefHeading___wlanintern_2"/><text:bookmark-end text:name="wlanintern"/></text:h>
      <text:p text:style-name="Text_20_body">Mittels dieser Auswahl wird ein WLAN-Hotspot unter Nutzung des Raspberry PI internen WiFi-Chips erstellt und freigeschaltet.
<draw:frame draw:style-name="mediacenter" draw:name="0" text:anchor-type="paragraph" draw:z-index="0" svg:width="10.583333333333cm" svg:height="3.7118997912317cm"><draw:image xlink:href="Pictures/9eb61effea176bc0827f0d1a18da7268.png" xlink:type="simple" xlink:show="embed" xlink:actuate="onLoad"/></draw:frame></text:p>
      <text:p text:style-name="Text_20_body">Im Menü kann man nun im Status nie relevanten Parameter für diesen Hotspot ablesen.
<draw:frame draw:style-name="mediacenter" draw:name="1" text:anchor-type="paragraph" draw:z-index="1" svg:width="15.875cm" svg:height="8.3657465495609cm"><draw:image xlink:href="Pictures/e32f54eaa52275e2eb4d58bcec6f301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netzwerk:inter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netzwerk:no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21:37</meta:creation-date>
    <dc:creator>Generated</dc:creator>
    <dc:date>2026-09-08T13::21:37</dc:date>
    <dc:language>en-US</dc:language>
    <meta:editing-cycles>1</meta:editing-cycles>
    <meta:editing-duration>PT0S</meta:editing-duration>
    <dc:title>nfb:x:verwaltung:netzwerk:usb</dc:title>
  </office:meta>
</office:document-meta>
</file>