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netzwerk:inhaltsverzeichnis"/><text:bookmark-start text:name="__RefHeading___notfallboxverwaltung_netzwerk_1"/><text:bookmark-start text:name="notfallboxverwaltung_netzwerk"/>Notfallbox: Verwaltung Netzwerk<text:bookmark-end text:name="__RefHeading___notfallboxverwaltung_netzwerk_1"/><text:bookmark-end text:name="notfallboxverwaltung_netzwerk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✘</text:p>
          </table:table-cell>
          <table:table-cell office:value-type="string" table:style-name="tablecell">
            <text:p text:style-name="tablealignleft">Inhaltsverzeichnis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allgemeines" text:style-name="Internet_20_link" text:visited-style-name="Visited_20_Internet_20_Link">⇒</text:a></text:p>
          </table:table-cell>
        </table:table-row>
      </table:table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Um die unterschiedlichen Einsatzszenarien der Notfallbox verwalten zu können, haben wir die Netzwerk-Konfiguration inzwischen in das separate Tool „Netzwerk“ ausgelagert.</text:p>
          </table:table-cell>
        </table:table-row>
      </table:table>
      <text:h text:style-name="Heading_20_2" text:outline-level="2"><text:bookmark-start text:name="__RefHeading___inhaltsverzeichnis_2"/><text:bookmark-start text:name="inhaltsverzeichnis"/>Inhaltsverzeichnis<text:bookmark-end text:name="__RefHeading___inhaltsverzeichnis_2"/><text:bookmark-end text:name="inhaltsverzeichnis"/></text:h>
      <text:list text:style-name="List_20_1" text:continue-numbering="false">
        <text:list-item>
          <text:p text:style-name="List_20_1_Content_First"> <text:a xlink:type="simple" xlink:href="https://notfallbox.info/doku.php?id=nfb:x:verwaltung:netzwerk:allgemeines" text:style-name="Internet_20_link" text:visited-style-name="Visited_20_Internet_20_Link">Allgemeines zum Setup</text:a></text:p>
        </text:list-item>
        <text:list-item>
          <text:p text:style-name="List_20_1_Content_Last"> <text:a xlink:type="simple" xlink:href="https://notfallbox.info/doku.php?id=nfb:x:verwaltung:netzwerk:ende" text:style-name="Internet_20_link" text:visited-style-name="Visited_20_Internet_20_Link">ENDE - Beenden des Tools</text:a></text:p>
        </text:list-item>
      </text:list>
      <text:p text:style-name="Text_20_body"><text:span text:style-name="Strong_20_Emphasis">WLAN</text:span></text:p>
      <text:list text:style-name="List_20_1" text:continue-numbering="false">
        <text:list-item>
          <text:p text:style-name="List_20_1_Content_First"> <text:a xlink:type="simple" xlink:href="https://notfallbox.info/doku.php?id=nfb:x:verwaltung:netzwerk:intern" text:style-name="Internet_20_link" text:visited-style-name="Visited_20_Internet_20_Link">intern - Aktivierung eines WAP mit dem Raspberry PI onboard-Chip (nur 02W/3/4/5)</text:a></text:p>
        </text:list-item>
        <text:list-item>
          <text:p text:style-name="List_20_1_Content"> <text:a xlink:type="simple" xlink:href="https://notfallbox.info/doku.php?id=nfb:x:verwaltung:netzwerk:usb" text:style-name="Internet_20_link" text:visited-style-name="Visited_20_Internet_20_Link">usb - Aktivierung eines WAP mit einem USB-Wifi-Dongle</text:a></text:p>
        </text:list-item>
        <text:list-item>
          <text:p text:style-name="List_20_1_Content_Last"> <text:a xlink:type="simple" xlink:href="https://notfallbox.info/doku.php?id=nfb:x:verwaltung:netzwerk:no" text:style-name="Internet_20_link" text:visited-style-name="Visited_20_Internet_20_Link">no - Es wird keine drahtlose Kommunikation verwendet (Server-Mode)</text:a></text:p>
        </text:list-item>
      </text:list>
      <text:p text:style-name="Text_20_body"><text:span text:style-name="Strong_20_Emphasis">LAN</text:span></text:p>
      <text:list text:style-name="List_20_1" text:continue-numbering="false">
        <text:list-item>
          <text:p text:style-name="List_20_1_Content_First"> <text:a xlink:type="simple" xlink:href="https://notfallbox.info/doku.php?id=nfb:x:verwaltung:netzwerk:client" text:style-name="Internet_20_link" text:visited-style-name="Visited_20_Internet_20_Link">client - Die IP-Adresse wird von einem DHCP-Server im Netzwerk bezogen</text:a></text:p>
        </text:list-item>
        <text:list-item>
          <text:p text:style-name="List_20_1_Content_Last"> <text:a xlink:type="simple" xlink:href="https://notfallbox.info/doku.php?id=nfb:x:verwaltung:netzwerk:static" text:style-name="Internet_20_link" text:visited-style-name="Visited_20_Internet_20_Link">static - Es wird eine feste IP-Adresse gesetzt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2::23:19</meta:creation-date>
    <dc:creator>Generated</dc:creator>
    <dc:date>2026-09-08T12::23:19</dc:date>
    <dc:language>en-US</dc:language>
    <meta:editing-cycles>1</meta:editing-cycles>
    <meta:editing-duration>PT0S</meta:editing-duration>
    <dc:title>nfb:x:verwaltung:netzwerk:inhaltsverzeichnis</dc:title>
  </office:meta>
</office:document-meta>
</file>