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114d5cebeab0b4d5617f9f6463ed85a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netzwerk:client"/><text:bookmark-start text:name="__RefHeading___notfallboxverwaltung_netzwerk_1"/><text:bookmark-start text:name="notfallboxverwaltung_netzwerk"/>Notfallbox: Verwaltung Netzwerk<text:bookmark-end text:name="__RefHeading___notfallboxverwaltung_netzwerk_1"/><text:bookmark-end text:name="notfallboxverwaltung_netzwerk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netzwerk:no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netzwerk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netzwerk:static" text:style-name="Internet_20_link" text:visited-style-name="Visited_20_Internet_20_Link">⇒</text:a></text:p>
          </table:table-cell>
        </table:table-row>
      </table:table>
      <text:h text:style-name="Heading_20_2" text:outline-level="2"><text:bookmark-start text:name="__RefHeading___lanclient_2"/><text:bookmark-start text:name="lanclient"/>LAN: client<text:bookmark-end text:name="__RefHeading___lanclient_2"/><text:bookmark-end text:name="lanclient"/></text:h>
      <text:p text:style-name="Text_20_body">Mittels dieser Auswahl wird für die LAN-Schnittstelle der DHCP-Client aktiviert. Das bedeutet: Die notwendige IP-Adresse erhält der Computer nun von einem DHCP-Server, welcher sich nun zwangsweise im Netzwerk befinden muss.</text:p>
      <text:p text:style-name="Text_20_body">Es kann sich hierbei um einen dedizierten DHCP-Server (z.B. auf einem „großen“ Server im Netz) oder um einen externen WLAN-Access-Point (WAP) handeln, welcher per LAN angeschlossen wurde.</text:p>
      <text:p text:style-name="Text_20_body">Woher die IP-Adresse tatsächlich kommt, ist dem Computer im Endeffekt vollkommen wurscht. <draw:frame draw:style-name="media" draw:name="0" text:anchor-type="as-char" draw:z-index="0" svg:width="" svg:rel-width="100%" svg:height="0cm"><draw:image xlink:href="Pictures/6114d5cebeab0b4d5617f9f6463ed85a.sv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netzwerk:no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netzwerk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netzwerk:static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2::20:35</meta:creation-date>
    <dc:creator>Generated</dc:creator>
    <dc:date>2026-09-08T12::20:35</dc:date>
    <dc:language>en-US</dc:language>
    <meta:editing-cycles>1</meta:editing-cycles>
    <meta:editing-duration>PT0S</meta:editing-duration>
    <dc:title>nfb:x:verwaltung:netzwerk:client</dc:title>
  </office:meta>
</office:document-meta>
</file>