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2302c6c232e36ce6c75b07a9a6ef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upload:zim"/><text:bookmark-start text:name="__RefHeading___notfallboxdatei-upload_1"/><text:bookmark-start text:name="notfallboxdatei-upload"/>Notfallbox: Datei-Upload<text:bookmark-end text:name="__RefHeading___notfallboxdatei-upload_1"/><text:bookmark-end text:name="notfallboxdatei-upload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os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pdf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zim-dateien_2"/><text:bookmark-start text:name="zim-dateien"/>6. ZIM-Dateien<text:bookmark-end text:name="__RefHeading___zim-dateien_2"/><text:bookmark-end text:name="zim-dateien"/></text:h>
      <text:p text:style-name="Text_20_body">Neue ZIM-Dateien können hier entweder gelöscht (1) oder freigegeben (2) werden. Die Dateibeschreibung wird der ZIM-Datei selbst entnommen und ist daher nicht änderbar.<text:line-break/></text:p>
      <text:p text:style-name="Text_20_body"><draw:frame draw:style-name="media" draw:name="0" text:anchor-type="as-char" draw:z-index="0" svg:width="7.9375cm" style:rel-width="100%" svg:height="9.9061675461741cm" style:rel-height="scale"><draw:image xlink:href="Pictures/d52302c6c232e36ce6c75b07a9a6ef18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os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pdf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4:47</meta:creation-date>
    <dc:creator>Generated</dc:creator>
    <dc:date>2026-09-08T13::54:47</dc:date>
    <dc:language>en-US</dc:language>
    <meta:editing-cycles>1</meta:editing-cycles>
    <meta:editing-duration>PT0S</meta:editing-duration>
    <dc:title>nfb:x:upload:zim</dc:title>
  </office:meta>
</office:document-meta>
</file>